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47dad6e8795ba598025ca6b29524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1:31"/><text:bookmark-start text:name="__RefHeading___janvier_2022_1"/><text:bookmark-start text:name="janvier_2022"/>31 janvier 2022<text:bookmark-end text:name="__RefHeading___janvier_2022_1"/><text:bookmark-end text:name="janvier_2022"/></text:h>
      <text:p text:style-name="Text_20_body">(heure ???) : Commission budgétaire (CBUD) du Val-de-Travers (Lieu ???).</text:p>
      <text:p text:style-name="Text_20_body"><draw:frame draw:style-name="mediacenter" draw:name="Une thune Legend" text:anchor-type="paragraph" draw:z-index="0" svg:width="10.583333333333cm"><draw:text-box><text:p text:style-name="legendcenter"><draw:frame draw:style-name="mediacenter" draw:name="Une thune" text:anchor-type="paragraph" draw:z-index="0" svg:width="10.583333333333cm" svg:height="9.7013888888889cm"><draw:image xlink:href="Pictures/d747dad6e8795ba598025ca6b295248e.png" xlink:type="simple" xlink:show="embed" xlink:actuate="onLoad"/></draw:frame>Une thune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4::49:16</meta:creation-date>
    <dc:creator>Generated</dc:creator>
    <dc:date>2026-09-03T14::49:16</dc:date>
    <dc:language>en-US</dc:language>
    <meta:editing-cycles>1</meta:editing-cycles>
    <meta:editing-duration>PT0S</meta:editing-duration>
    <dc:title>agenda:2022:01:31</dc:title>
  </office:meta>
</office:document-meta>
</file>