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40a272af09f7b4104129785cde7a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2:09:06"/><text:bookmark-start text:name="__RefHeading___septembre_2022_1"/><text:bookmark-start text:name="septembre_2022"/>6 septembre 2022<text:bookmark-end text:name="__RefHeading___septembre_2022_1"/><text:bookmark-end text:name="septembre_2022"/></text:h>
      <text:p text:style-name="Text_20_body">13h30 : Grand Conseil Neuchâtelois (Lieu ???).</text:p>
      <text:h text:style-name="Heading_20_2" text:outline-level="2"><text:bookmark-start text:name="__RefHeading___articles_connexes_2"/><text:bookmark-start text:name="articles_connexes"/>Articles connexes<text:bookmark-end text:name="__RefHeading___articles_connexes_2"/><text:bookmark-end text:name="articles_connex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<draw:frame draw:style-name="medialeft" draw:name="Neuchâtel Legend" text:anchor-type="paragraph" draw:z-index="0" svg:width="0.79375cm"><draw:text-box><text:p text:style-name="legendcenter"><draw:frame draw:style-name="medialeft" draw:name="Neuchâtel" text:anchor-type="paragraph" draw:z-index="0" svg:width="0.79375cm" svg:height="0.79375cm"><draw:image xlink:href="Pictures/0540a272af09f7b4104129785cde7a52.png" xlink:type="simple" xlink:show="embed" xlink:actuate="onLoad"/></draw:frame>Neuchâtel</text:p></draw:text-box></draw:frame> </text:p>
          </table:table-cell>
          <table:table-cell office:value-type="string" table:style-name="tableheader" table:number-columns-spanned="10">
            <text:p text:style-name="Table_20_Heading">  <text:span text:style-name="">Grand Conseil Neuchâtelois - 51<text:span text:style-name="sup">ème</text:span> législature (2021 - 2025)</text:span>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 table:number-columns-spanned="10">
            <text:p text:style-name="Table_20_Heading">  Le POP Val-de-travers y est représenté par <text:a xlink:type="simple" xlink:href="https://pop-vdt.ch/fonctions_officielles#grand_conseil_neuchatelois:legislature_2021_-_2025" text:style-name="Internet_20_link" text:visited-style-name="Visited_20_Internet_20_Link">notre députée</text:a> Ioset Adriana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<text:a xlink:type="simple" xlink:href="https://pop-vdt.ch/agenda/2021/accueil" text:style-name="Internet_20_link" text:visited-style-name="Visited_20_Internet_20_Link">2021</text:a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a xlink:type="simple" xlink:href="https://pop-vdt.ch/agenda/2021/05/25" text:style-name="Internet_20_link" text:visited-style-name="Visited_20_Internet_20_Link">Ma 25.05</text:a><text:line-break/><text:span text:style-name="Strong_20_Emphasis">I</text:span>  </text:p>
          </table:table-cell>
          <table:table-cell office:value-type="string" table:style-name="tablecell">
            <text:p text:style-name="tablealigncenter">  <text:a xlink:type="simple" xlink:href="https://pop-vdt.ch/agenda/2021/06/29" text:style-name="Internet_20_link" text:visited-style-name="Visited_20_Internet_20_Link">Ma 29.06</text:a><text:line-break/><text:a xlink:type="simple" xlink:href="https://pop-vdt.ch/agenda/2021/06/30" text:style-name="Internet_20_link" text:visited-style-name="Visited_20_Internet_20_Link">Me 30.06</text:a><text:line-break/><text:span text:style-name="Strong_20_Emphasis">C</text:span>  </text:p>
          </table:table-cell>
          <table:table-cell office:value-type="string" table:style-name="tablecell">
            <text:p text:style-name="tablealigncenter">  <text:a xlink:type="simple" xlink:href="https://pop-vdt.ch/agenda/2021/08/31" text:style-name="Internet_20_link" text:visited-style-name="Visited_20_Internet_20_Link">Ma 31.08</text:a><text:line-break/><text:a xlink:type="simple" xlink:href="https://pop-vdt.ch/agenda/2021/09/01" text:style-name="Internet_20_link" text:visited-style-name="Visited_20_Internet_20_Link">Me 01.09</text:a>  </text:p>
          </table:table-cell>
          <table:table-cell office:value-type="string" table:style-name="tablecell">
            <text:p text:style-name="tablealigncenter">  <text:a xlink:type="simple" xlink:href="https://pop-vdt.ch/agenda/2021/09/28" text:style-name="Internet_20_link" text:visited-style-name="Visited_20_Internet_20_Link">Ma 28.09</text:a><text:line-break/><text:a xlink:type="simple" xlink:href="https://pop-vdt.ch/agenda/2021/09/29" text:style-name="Internet_20_link" text:visited-style-name="Visited_20_Internet_20_Link">Me 29.09</text:a>  </text:p>
          </table:table-cell>
          <table:table-cell office:value-type="string" table:style-name="tablecell">
            <text:p text:style-name="tablealigncenter">  <text:a xlink:type="simple" xlink:href="https://pop-vdt.ch/agenda/2021/11/02" text:style-name="Internet_20_link" text:visited-style-name="Visited_20_Internet_20_Link">Ma 02.11</text:a><text:line-break/><text:a xlink:type="simple" xlink:href="https://pop-vdt.ch/agenda/2021/11/03" text:style-name="Internet_20_link" text:visited-style-name="Visited_20_Internet_20_Link">Me 03.11</text:a>  </text:p>
          </table:table-cell>
          <table:table-cell office:value-type="string" table:style-name="tablecell">
            <text:p text:style-name="tablealigncenter">  <text:a xlink:type="simple" xlink:href="https://pop-vdt.ch/agenda/2021/12/07" text:style-name="Internet_20_link" text:visited-style-name="Visited_20_Internet_20_Link">Ma 07.12</text:a><text:line-break/><text:a xlink:type="simple" xlink:href="https://pop-vdt.ch/agenda/2021/12/08" text:style-name="Internet_20_link" text:visited-style-name="Visited_20_Internet_20_Link">Me 08.12</text:a><text:line-break/><text:span text:style-name="Strong_20_Emphasis">B</text:span>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2/accueil" text:style-name="Internet_20_link" text:visited-style-name="Visited_20_Internet_20_Link">2022</text:a>  </text:p>
          </table:table-cell>
          <table:table-cell office:value-type="string" table:style-name="tablecell">
            <text:p text:style-name="tablealigncenter">  <text:a xlink:type="simple" xlink:href="https://pop-vdt.ch/agenda/2022/01/25" text:style-name="Internet_20_link" text:visited-style-name="Visited_20_Internet_20_Link">Ma 25.01</text:a><text:line-break/><text:a xlink:type="simple" xlink:href="https://pop-vdt.ch/agenda/2022/01/26" text:style-name="Internet_20_link" text:visited-style-name="Visited_20_Internet_20_Link">Me 26.01</text:a>  </text:p>
          </table:table-cell>
          <table:table-cell office:value-type="string" table:style-name="tablecell">
            <text:p text:style-name="tablealigncenter">  <text:a xlink:type="simple" xlink:href="https://pop-vdt.ch/agenda/2022/02/22" text:style-name="Internet_20_link" text:visited-style-name="Visited_20_Internet_20_Link">Ma 22.02</text:a><text:line-break/><text:a xlink:type="simple" xlink:href="https://pop-vdt.ch/agenda/2022/02/23" text:style-name="Internet_20_link" text:visited-style-name="Visited_20_Internet_20_Link">Me 23.02</text:a>  </text:p>
          </table:table-cell>
          <table:table-cell office:value-type="string" table:style-name="tablecell">
            <text:p text:style-name="tablealigncenter">  <text:a xlink:type="simple" xlink:href="https://pop-vdt.ch/agenda/2022/03/29" text:style-name="Internet_20_link" text:visited-style-name="Visited_20_Internet_20_Link">Ma 29.03</text:a><text:line-break/><text:a xlink:type="simple" xlink:href="https://pop-vdt.ch/agenda/2022/03/30" text:style-name="Internet_20_link" text:visited-style-name="Visited_20_Internet_20_Link">Me 30.03</text:a>  </text:p>
          </table:table-cell>
          <table:table-cell office:value-type="string" table:style-name="tablecell">
            <text:p text:style-name="tablealigncenter">  <text:a xlink:type="simple" xlink:href="https://pop-vdt.ch/agenda/2022/05/03" text:style-name="Internet_20_link" text:visited-style-name="Visited_20_Internet_20_Link">Ma 03.05</text:a><text:line-break/><text:a xlink:type="simple" xlink:href="https://pop-vdt.ch/agenda/2022/05/04" text:style-name="Internet_20_link" text:visited-style-name="Visited_20_Internet_20_Link">Me 04.05</text:a>  </text:p>
          </table:table-cell>
          <table:table-cell office:value-type="string" table:style-name="tablecell">
            <text:p text:style-name="tablealigncenter">  <text:a xlink:type="simple" xlink:href="https://pop-vdt.ch/agenda/2022/05/24" text:style-name="Internet_20_link" text:visited-style-name="Visited_20_Internet_20_Link">Ma 24.05</text:a><text:line-break/><text:a xlink:type="simple" xlink:href="https://pop-vdt.ch/agenda/2022/05/25" text:style-name="Internet_20_link" text:visited-style-name="Visited_20_Internet_20_Link">Me 25.05</text:a>  </text:p>
          </table:table-cell>
          <table:table-cell office:value-type="string" table:style-name="tablecell">
            <text:p text:style-name="tablealigncenter">  <text:a xlink:type="simple" xlink:href="https://pop-vdt.ch/agenda/2022/06/28" text:style-name="Internet_20_link" text:visited-style-name="Visited_20_Internet_20_Link">Ma 28.06</text:a><text:line-break/><text:a xlink:type="simple" xlink:href="https://pop-vdt.ch/agenda/2022/06/29" text:style-name="Internet_20_link" text:visited-style-name="Visited_20_Internet_20_Link">Me 29.06</text:a><text:line-break/><text:span text:style-name="Strong_20_Emphasis">C</text:span>  </text:p>
          </table:table-cell>
          <table:table-cell office:value-type="string" table:style-name="tablecell">
            <text:p text:style-name="tablealigncenter">  <text:a xlink:type="simple" xlink:href="#agenda:2022:09:06" text:style-name="Local_20_link" text:visited-style-name="Visited_20_Local_20_Link">Ma 06.09</text:a><text:line-break/><text:a xlink:type="simple" xlink:href="https://pop-vdt.ch/agenda/2022/09/07" text:style-name="Internet_20_link" text:visited-style-name="Visited_20_Internet_20_Link">Me 07.09</text:a>  </text:p>
          </table:table-cell>
          <table:table-cell office:value-type="string" table:style-name="tablecell">
            <text:p text:style-name="tablealigncenter">  <text:a xlink:type="simple" xlink:href="https://pop-vdt.ch/agenda/2022/09/27" text:style-name="Internet_20_link" text:visited-style-name="Visited_20_Internet_20_Link">Ma 27.09</text:a><text:line-break/><text:a xlink:type="simple" xlink:href="https://pop-vdt.ch/agenda/2022/09/28" text:style-name="Internet_20_link" text:visited-style-name="Visited_20_Internet_20_Link">Me 28.09</text:a>  </text:p>
          </table:table-cell>
          <table:table-cell office:value-type="string" table:style-name="tablecell">
            <text:p text:style-name="tablealigncenter">  <text:a xlink:type="simple" xlink:href="https://pop-vdt.ch/agenda/2022/11/01" text:style-name="Internet_20_link" text:visited-style-name="Visited_20_Internet_20_Link">Ma 01.11</text:a><text:line-break/><text:a xlink:type="simple" xlink:href="https://pop-vdt.ch/agenda/2022/11/02" text:style-name="Internet_20_link" text:visited-style-name="Visited_20_Internet_20_Link">Me 02.11</text:a>  </text:p>
          </table:table-cell>
          <table:table-cell office:value-type="string" table:style-name="tablecell">
            <text:p text:style-name="tablealigncenter">  <text:a xlink:type="simple" xlink:href="https://pop-vdt.ch/agenda/2022/12/06" text:style-name="Internet_20_link" text:visited-style-name="Visited_20_Internet_20_Link">Ma 06.12</text:a><text:line-break/><text:a xlink:type="simple" xlink:href="https://pop-vdt.ch/agenda/2022/12/07" text:style-name="Internet_20_link" text:visited-style-name="Visited_20_Internet_20_Link">Me 07.12</text:a><text:line-break/><text:span text:style-name="Strong_20_Emphasis">B</text:span>  </text:p>
          </table:table-cell>
        </table:table-row>
        <table:table-row>
          <table:table-cell office:value-type="string" table:style-name="tablecell" table:number-columns-spanned="11">
            <text:p text:style-name="tablealignleft"> <text:span text:style-name="Strong_20_Emphasis">I</text:span> = Installation des autorités, <text:span text:style-name="Strong_20_Emphasis">C</text:span> = Session des comptes, <text:span text:style-name="Strong_20_Emphasis">B</text:span> = Session du budget   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6::55:57</meta:creation-date>
    <dc:creator>Generated</dc:creator>
    <dc:date>2026-09-01T16::55:57</dc:date>
    <dc:language>en-US</dc:language>
    <meta:editing-cycles>1</meta:editing-cycles>
    <meta:editing-duration>PT0S</meta:editing-duration>
    <dc:title>agenda:2022:09:06</dc:title>
  </office:meta>
</office:document-meta>
</file>