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d18affaa42926096f139c07a06746b.png"/>
  <manifest:file-entry manifest:media-type="image/png" manifest:full-path="Pictures/5a87b9a38f43d2fcec196ed428a089b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3:10:22"/><text:bookmark-start text:name="__RefHeading___octobre_2023_1"/><text:bookmark-start text:name="octobre_2023"/>22 octobre 2023<text:bookmark-end text:name="__RefHeading___octobre_2023_1"/><text:bookmark-end text:name="octobre_2023"/></text:h>
      <text:p text:style-name="Text_20_body">Election du Conseil national.</text:p>
      <text:p text:style-name="Text_20_body"><draw:frame draw:style-name="mediacenter" draw:name="Urne Legend" text:anchor-type="paragraph" draw:z-index="0" svg:width="10.583333333333cm"><draw:text-box><text:p text:style-name="legendcenter"><draw:frame draw:style-name="mediacenter" draw:name="Urne" text:anchor-type="paragraph" draw:z-index="0" svg:width="10.583333333333cm" svg:height="10.809621710526cm"><draw:image xlink:href="Pictures/04d18affaa42926096f139c07a06746b.png" xlink:type="simple" xlink:show="embed" xlink:actuate="onLoad"/></draw:frame>Urne</text:p></draw:text-box></draw:frame></text:p>
      <text:h text:style-name="Heading_20_2" text:outline-level="2"><text:bookmark-start text:name="__RefHeading___articles_connexes_2"/><text:bookmark-start text:name="articles_connexes"/>Articles connexes<text:bookmark-end text:name="__RefHeading___articles_connexes_2"/><text:bookmark-end text:name="articles_connexe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draw:frame draw:style-name="medialeft" draw:name="Suisse Legend" text:anchor-type="paragraph" draw:z-index="0" svg:width="0.79375cm"><draw:text-box><text:p text:style-name="legendcenter"><draw:frame draw:style-name="medialeft" draw:name="Suisse" text:anchor-type="paragraph" draw:z-index="1" svg:width="0.79375cm" svg:height="0.79375cm"><draw:image xlink:href="Pictures/5a87b9a38f43d2fcec196ed428a089ba.png" xlink:type="simple" xlink:show="embed" xlink:actuate="onLoad"/></draw:frame>Suisse</text:p></draw:text-box></draw:frame> </text:p>
          </table:table-cell>
          <table:table-cell office:value-type="string" table:style-name="tableheader" table:number-columns-spanned="4">
            <text:p text:style-name="Table_20_Heading">  <text:span text:style-name="">Votations et élections fédérales - 2021 à 2025 </text:span>(<text:a xlink:type="simple" xlink:href="https://pop-vdt.ch/votations/accueil" text:style-name="Internet_20_link" text:visited-style-name="Visited_20_Internet_20_Link">Archives</text:a>)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Année  </text:p>
          </table:table-cell>
          <table:table-cell office:value-type="string" table:style-name="tableheader">
            <text:p text:style-name="Table_20_Heading">  1<text:span text:style-name="sup">er</text:span> Trimestre  </text:p>
          </table:table-cell>
          <table:table-cell office:value-type="string" table:style-name="tableheader">
            <text:p text:style-name="Table_20_Heading">  2<text:span text:style-name="sup">ème</text:span> Trimestre  </text:p>
          </table:table-cell>
          <table:table-cell office:value-type="string" table:style-name="tableheader">
            <text:p text:style-name="Table_20_Heading">  3<text:span text:style-name="sup">ème</text:span> Trimestre  </text:p>
          </table:table-cell>
          <table:table-cell office:value-type="string" table:style-name="tableheader">
            <text:p text:style-name="Table_20_Heading">  4<text:span text:style-name="sup">ème</text:span> Trimestre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pop-vdt.ch/agenda/2021/accueil" text:style-name="Internet_20_link" text:visited-style-name="Visited_20_Internet_20_Link">2021</text:a>  </text:p>
          </table:table-cell>
          <table:table-cell office:value-type="string" table:style-name="tablecell">
            <text:p text:style-name="tablealigncenter">  7 mars 2021  </text:p>
          </table:table-cell>
          <table:table-cell office:value-type="string" table:style-name="tablecell">
            <text:p text:style-name="tablealigncenter">  13 juin 2021  </text:p>
          </table:table-cell>
          <table:table-cell office:value-type="string" table:style-name="tablecell">
            <text:p text:style-name="tablealigncenter">  <text:a xlink:type="simple" xlink:href="https://pop-vdt.ch/agenda/2021/09/26" text:style-name="Internet_20_link" text:visited-style-name="Visited_20_Internet_20_Link">26 septembre 2021</text:a>  </text:p>
          </table:table-cell>
          <table:table-cell office:value-type="string" table:style-name="tablecell">
            <text:p text:style-name="tablealigncenter">  <text:a xlink:type="simple" xlink:href="https://pop-vdt.ch/agenda/2021/11/28" text:style-name="Internet_20_link" text:visited-style-name="Visited_20_Internet_20_Link">28 snovembre 2021</text:a>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pop-vdt.ch/agenda/2022/accueil" text:style-name="Internet_20_link" text:visited-style-name="Visited_20_Internet_20_Link">2022</text:a>  </text:p>
          </table:table-cell>
          <table:table-cell office:value-type="string" table:style-name="tablecell">
            <text:p text:style-name="tablealigncenter">  <text:a xlink:type="simple" xlink:href="https://pop-vdt.ch/agenda/2022/02/13" text:style-name="Internet_20_link" text:visited-style-name="Visited_20_Internet_20_Link">13 février 2022</text:a>  </text:p>
          </table:table-cell>
          <table:table-cell office:value-type="string" table:style-name="tablecell">
            <text:p text:style-name="tablealigncenter">  <text:a xlink:type="simple" xlink:href="https://pop-vdt.ch/agenda/2022/05/15" text:style-name="Internet_20_link" text:visited-style-name="Visited_20_Internet_20_Link">15 mai 2022</text:a>  </text:p>
          </table:table-cell>
          <table:table-cell office:value-type="string" table:style-name="tablecell">
            <text:p text:style-name="tablealigncenter">  <text:a xlink:type="simple" xlink:href="https://pop-vdt.ch/agenda/2022/09/25" text:style-name="Internet_20_link" text:visited-style-name="Visited_20_Internet_20_Link">25 septembre 2022</text:a>  </text:p>
          </table:table-cell>
          <table:table-cell office:value-type="string" table:style-name="tablecell">
            <text:p text:style-name="tablealigncenter">  <text:a xlink:type="simple" xlink:href="https://pop-vdt.ch/agenda/2022/11/27" text:style-name="Internet_20_link" text:visited-style-name="Visited_20_Internet_20_Link">27 novembre 2022</text:a>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pop-vdt.ch/agenda/2023/accueil" text:style-name="Internet_20_link" text:visited-style-name="Visited_20_Internet_20_Link">2023</text:a>  </text:p>
          </table:table-cell>
          <table:table-cell office:value-type="string" table:style-name="tablecell">
            <text:p text:style-name="tablealigncenter">  <text:a xlink:type="simple" xlink:href="https://pop-vdt.ch/agenda/2023/03/12" text:style-name="Internet_20_link" text:visited-style-name="Visited_20_Internet_20_Link">12 mars 2023</text:a>  </text:p>
          </table:table-cell>
          <table:table-cell office:value-type="string" table:style-name="tablecell">
            <text:p text:style-name="tablealigncenter">  <text:a xlink:type="simple" xlink:href="https://pop-vdt.ch/agenda/2023/06/18" text:style-name="Internet_20_link" text:visited-style-name="Visited_20_Internet_20_Link">18 juin 2023</text:a>  </text:p>
          </table:table-cell>
          <table:table-cell office:value-type="string" table:style-name="tablecell">
            <text:p text:style-name="tablealigncenter">  <text:span text:style-name="Strong_20_Emphasis">E</text:span> <text:a xlink:type="simple" xlink:href="#agenda:2023:10:22" text:style-name="Local_20_link" text:visited-style-name="Visited_20_Local_20_Link">22 octobre 2023</text:a>  </text:p>
          </table:table-cell>
          <table:table-cell office:value-type="string" table:style-name="tablecell">
            <text:p text:style-name="tablealigncenter">  <text:a xlink:type="simple" xlink:href="https://pop-vdt.ch/agenda/2023/11/26" text:style-name="Internet_20_link" text:visited-style-name="Visited_20_Internet_20_Link">26 novembre 2023</text:a>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pop-vdt.ch/agenda/2024/accueil" text:style-name="Internet_20_link" text:visited-style-name="Visited_20_Internet_20_Link">2024</text:a>  </text:p>
          </table:table-cell>
          <table:table-cell office:value-type="string" table:style-name="tablecell">
            <text:p text:style-name="tablealigncenter">  <text:a xlink:type="simple" xlink:href="https://pop-vdt.ch/agenda/2024/03/03" text:style-name="Internet_20_link" text:visited-style-name="Visited_20_Internet_20_Link">3 mars 2024</text:a>  </text:p>
          </table:table-cell>
          <table:table-cell office:value-type="string" table:style-name="tablecell">
            <text:p text:style-name="tablealigncenter">  <text:a xlink:type="simple" xlink:href="https://pop-vdt.ch/agenda/2024/06/09" text:style-name="Internet_20_link" text:visited-style-name="Visited_20_Internet_20_Link">9 juin 2024</text:a>  </text:p>
          </table:table-cell>
          <table:table-cell office:value-type="string" table:style-name="tablecell">
            <text:p text:style-name="tablealigncenter">  <text:a xlink:type="simple" xlink:href="https://pop-vdt.ch/agenda/2024/09/22" text:style-name="Internet_20_link" text:visited-style-name="Visited_20_Internet_20_Link">22 septembre 2024</text:a>  </text:p>
          </table:table-cell>
          <table:table-cell office:value-type="string" table:style-name="tablecell">
            <text:p text:style-name="tablealigncenter">  <text:a xlink:type="simple" xlink:href="https://pop-vdt.ch/agenda/2024/11/24" text:style-name="Internet_20_link" text:visited-style-name="Visited_20_Internet_20_Link">24 novembre 2024</text:a>  </text:p>
          </table:table-cell>
        </table:table-row>
        <table:table-row>
          <table:table-cell office:value-type="string" table:style-name="tableheader">
            <text:p text:style-name="Table_20_Heading">  <text:a xlink:type="simple" xlink:href="https://pop-vdt.ch/agenda/2025/accueil" text:style-name="Internet_20_link" text:visited-style-name="Visited_20_Internet_20_Link">2025</text:a>  </text:p>
          </table:table-cell>
          <table:table-cell office:value-type="string" table:style-name="tablecell">
            <text:p text:style-name="tablealigncenter">  <text:a xlink:type="simple" xlink:href="https://pop-vdt.ch/agenda/2025/02/09" text:style-name="Internet_20_link" text:visited-style-name="Visited_20_Internet_20_Link">9 février 2025</text:a>  </text:p>
          </table:table-cell>
          <table:table-cell office:value-type="string" table:style-name="tablecell">
            <text:p text:style-name="tablealigncenter">  <text:a xlink:type="simple" xlink:href="https://pop-vdt.ch/agenda/2025/05/18" text:style-name="Internet_20_link" text:visited-style-name="Visited_20_Internet_20_Link">18 mai 2025</text:a>  </text:p>
          </table:table-cell>
          <table:table-cell office:value-type="string" table:style-name="tablecell">
            <text:p text:style-name="tablealigncenter">  <text:a xlink:type="simple" xlink:href="https://pop-vdt.ch/agenda/2025/09/28" text:style-name="Internet_20_link" text:visited-style-name="Visited_20_Internet_20_Link">28 septembre 2025</text:a>  </text:p>
          </table:table-cell>
          <table:table-cell office:value-type="string" table:style-name="tablecell">
            <text:p text:style-name="tablealigncenter">  <text:a xlink:type="simple" xlink:href="https://pop-vdt.ch/agenda/2025/11/30" text:style-name="Internet_20_link" text:visited-style-name="Visited_20_Internet_20_Link">30 novembre 2025</text:a>  </text:p>
          </table:table-cell>
        </table:table-row>
        <table:table-row>
          <table:table-cell office:value-type="string" table:style-name="tablecell" table:number-columns-spanned="5">
            <text:p text:style-name="tablealignleft"> <text:span text:style-name="Strong_20_Emphasis">E</text:span> = Election du Conseil national  </text:p>
          </table:table-cell>
          <table:covered-table-cell/>
          <table:covered-table-cell/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00::49:07</meta:creation-date>
    <dc:creator>Generated</dc:creator>
    <dc:date>2026-09-02T00::49:07</dc:date>
    <dc:language>en-US</dc:language>
    <meta:editing-cycles>1</meta:editing-cycles>
    <meta:editing-duration>PT0S</meta:editing-duration>
    <dc:title>agenda:2023:10:22</dc:title>
  </office:meta>
</office:document-meta>
</file>