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19a839852d2ebb837b553cbd1883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act"/><text:bookmark-start text:name="__RefHeading___contact_1"/><text:bookmark-start text:name="contact"/>Contact<text:bookmark-end text:name="__RefHeading___contact_1"/><text:bookmark-end text:name="contact"/></text:h>
      <text:p text:style-name="Text_20_body">Vous pouvez contacter le webmestre de ce site web par courriel (chiffré si possible) à l'adresse suivante :<text:line-break/>
<text:line-break/></text:p>
      <text:p text:style-name="Plugin_Wrap_Paragraph_Centered"><text:a xlink:type="simple" xlink:href="mailto:webmestre@pop-vdt.ch" text:style-name="Internet_20_link" text:visited-style-name="Visited_20_Internet_20_Link">webmestre@pop-vdt.ch</text:a><text:line-break/><text:line-break/><text:span text:style-name="Source_20_Text">36A6 7CCB EFC5 BB82 01DB F2FA 12CD 71D2 3272 F39D</text:span><text:line-break/>
<text:a xlink:type="simple" xlink:href="https://pop-vdt.ch/clef_pub_webmestre.asc" text:style-name="Internet_20_link" text:visited-style-name="Visited_20_Internet_20_Link">clef_pub_webmestre.asc</text:a> <text:line-break/><text:line-break/></text:p>
      <text:p text:style-name="Text_20_body">Mode d'emploi pour le chiffrement des courriels <text:a xlink:type="simple" xlink:href="https://emailselfdefense.fsf.org/fr" text:style-name="Internet_20_link" text:visited-style-name="Visited_20_Internet_20_Link">https://emailselfdefense.fsf.org/fr</text:a> ou <text:a xlink:type="simple" xlink:href="https://gnupg.org/gph/fr/manual.html" text:style-name="Internet_20_link" text:visited-style-name="Visited_20_Internet_20_Link">https://gnupg.org/gph/fr/manual.html</text:a>.</text:p>
      <text:p text:style-name="Text_20_body"><draw:frame draw:style-name="mediacenter" draw:name="0" text:anchor-type="paragraph" draw:z-index="0" svg:width="15.875cm" svg:height="15.583958333333cm"><draw:image xlink:href="Pictures/ad19a839852d2ebb837b553cbd1883e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08:36</meta:creation-date>
    <dc:creator>Generated</dc:creator>
    <dc:date>2026-09-04T11::08:36</dc:date>
    <dc:language>en-US</dc:language>
    <meta:editing-cycles>1</meta:editing-cycles>
    <meta:editing-duration>PT0S</meta:editing-duration>
    <dc:title>contact</dc:title>
  </office:meta>
</office:document-meta>
</file>