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ux:accueil"/><text:bookmark-start text:name="__RefHeading___flux_1"/><text:bookmark-start text:name="flux"/>Flux<text:bookmark-end text:name="__RefHeading___flux_1"/><text:bookmark-end text:name="flux"/></text:h>
      <text:p text:style-name="Text_20_body">Liste des flux RSS/ATOM que nous diffusons sur notre site web.</text:p>
      <text:p text:style-name="Text_20_body"><text:a xlink:type="simple" xlink:href="https://pop-vdt.ch/flux/administration_cantonale" text:style-name="Internet_20_link" text:visited-style-name="Visited_20_Internet_20_Link">Administration cantonale neuchâteloise</text:a><text:a xlink:type="simple" xlink:href="https://pop-vdt.ch/flux/ardeur" text:style-name="Internet_20_link" text:visited-style-name="Visited_20_Internet_20_Link">L'ardeur</text:a><text:a xlink:type="simple" xlink:href="https://pop-vdt.ch/flux/blast-info" text:style-name="Internet_20_link" text:visited-style-name="Visited_20_Internet_20_Link">Blast info</text:a><text:a xlink:type="simple" xlink:href="https://pop-vdt.ch/flux/conseil_federal" text:style-name="Internet_20_link" text:visited-style-name="Visited_20_Internet_20_Link">Le Conseil fédéral (CF)</text:a><text:a xlink:type="simple" xlink:href="https://pop-vdt.ch/flux/gauchebdo" text:style-name="Internet_20_link" text:visited-style-name="Visited_20_Internet_20_Link">Gauchebdo</text:a><text:a xlink:type="simple" xlink:href="https://pop-vdt.ch/flux/grand_conseil_neuchatelois" text:style-name="Internet_20_link" text:visited-style-name="Visited_20_Internet_20_Link">Grand Conseil neuchâteloise</text:a><text:a xlink:type="simple" xlink:href="https://pop-vdt.ch/flux/jeunes_pop" text:style-name="Internet_20_link" text:visited-style-name="Visited_20_Internet_20_Link">Jeunes POP</text:a><text:a xlink:type="simple" xlink:href="https://pop-vdt.ch/flux/pop_neuchatel" text:style-name="Internet_20_link" text:visited-style-name="Visited_20_Internet_20_Link">POP cantonal Neuchâtelois</text:a><text:a xlink:type="simple" xlink:href="https://pop-vdt.ch/flux/pst-pop_suisse" text:style-name="Internet_20_link" text:visited-style-name="Visited_20_Internet_20_Link">PST-POP nation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10::57:27</meta:creation-date>
    <dc:creator>Generated</dc:creator>
    <dc:date>2026-09-02T10::57:27</dc:date>
    <dc:language>en-US</dc:language>
    <meta:editing-cycles>1</meta:editing-cycles>
    <meta:editing-duration>PT0S</meta:editing-duration>
    <dc:title>flux:accueil</dc:title>
  </office:meta>
</office:document-meta>
</file>