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lux:administration_cantonale"/><text:bookmark-start text:name="__RefHeading___administration_cantonale_neuchateloise_1"/><text:bookmark-start text:name="administration_cantonale_neuchateloise"/>Administration cantonale neuchâteloise<text:bookmark-end text:name="__RefHeading___administration_cantonale_neuchateloise_1"/><text:bookmark-end text:name="administration_cantonale_neuchateloise"/></text:h>
      <text:p text:style-name="Text_20_body">Ceci est le flux RSS de l'administration cantonale neuchâteloise : <text:a xlink:type="simple" xlink:href="https://www.ne.ch" text:style-name="Internet_20_link" text:visited-style-name="Visited_20_Internet_20_Link">https://www.ne.ch</text:a>.</text:p>
      <text:h text:style-name="Heading_20_2" text:outline-level="2"><text:bookmark-start text:name="__RefHeading___les_derniers_communiques_2"/><text:bookmark-start text:name="les_derniers_communiques"/>Les derniers communiqués<text:bookmark-end text:name="__RefHeading___les_derniers_communiques_2"/><text:bookmark-end text:name="les_derniers_communiques"/></text:h>
      <text:list text:style-name="List_20_1" text:continue-numbering="false">
        <text:list-item>
          <text:p text:style-name="LastListParagraph_List_20_1_Content_First"><text:span text:style-name="Emphasis">Une erreur s'est produite en récupérant ce flux : </text:span><text:a xlink:type="simple" xlink:href="https://www.ne.ch/_layouts/15/feed.aspx?xsl=1&amp;web=/medias&amp;page=232f1227-8833-45f4-937e-fac813c0347a&amp;wp=e3c1c9e0-e5c7-416b-8013-b58c2e814bae&amp;pageurl=/medias/Pages/RSS.aspx" text:style-name="Internet_20_link" text:visited-style-name="Visited_20_Internet_20_Link">https://www.ne.ch/_layouts/15/feed.aspx?xsl=1&amp;web=/medias&amp;page=232f1227-8833-45f4-937e-fac813c0347a&amp;wp=e3c1c9e0-e5c7-416b-8013-b58c2e814bae&amp;pageurl=/medias/Pages/RSS.aspx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2T23::29:00</meta:creation-date>
    <dc:creator>Generated</dc:creator>
    <dc:date>2026-09-02T23::29:00</dc:date>
    <dc:language>en-US</dc:language>
    <meta:editing-cycles>1</meta:editing-cycles>
    <meta:editing-duration>PT0S</meta:editing-duration>
    <dc:title>flux:administration_cantonale</dc:title>
  </office:meta>
</office:document-meta>
</file>