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lux:blast-info"/><text:bookmark-start text:name="__RefHeading___blast_info_1"/><text:bookmark-start text:name="blast_info"/>Blast info<text:bookmark-end text:name="__RefHeading___blast_info_1"/><text:bookmark-end text:name="blast_info"/></text:h>
      <text:p text:style-name="Text_20_body">Ceci est le flux RSS de “Blast”, un média français d'information indépendant : <text:a xlink:type="simple" xlink:href="https://blast-info.fr" text:style-name="Internet_20_link" text:visited-style-name="Visited_20_Internet_20_Link">https://blast-info.fr</text:a>.</text:p>
      <text:h text:style-name="Heading_20_2" text:outline-level="2"><text:bookmark-start text:name="__RefHeading___les_dernieres_videos_2"/><text:bookmark-start text:name="les_dernieres_videos"/>Les dernières vidéos<text:bookmark-end text:name="__RefHeading___les_dernieres_videos_2"/><text:bookmark-end text:name="les_dernieres_videos"/></text:h>
      <text:list text:style-name="List_20_1" text:continue-numbering="false">
        <text:list-item>
          <text:p text:style-name="List_20_1_Content_First"><text:a xlink:type="simple" xlink:href="https://video.blast-info.fr/w/8BYwqRegFfz8ZChAtdQ71y" text:style-name="Internet_20_link" text:visited-style-name="Visited_20_Internet_20_Link">Juges : comment rester indépendants et impartiaux</text:a> de blast, le souffle de l’info (%30.%08.%2026 @ %10:%Aug)Soutenez Blast, nouveau média indépendant : https://www.blast-info.fr/soutenir La soif de justice est immense, mais l’ignorance de ce que font réellement les magistrat·es l’est tout autant. Ce documentaire leur donne le temps de nous raconter l...</text:p>
        </text:list-item>
        <text:list-item>
          <text:p text:style-name="List_20_1_Content"><text:a xlink:type="simple" xlink:href="https://video.blast-info.fr/w/hdFnFCpV4t66HGKL7JWXC2" text:style-name="Internet_20_link" text:visited-style-name="Visited_20_Internet_20_Link">Milliardaires, dictateurs : bientôt immortels ?</text:a> de blast, le souffle de l’info (%29.%08.%2026 @ %10:%Aug)Soutenez Blast, nouveau média indépendant : https://www.blast-info.fr/soutenir Membres bioniques, cerveaux congelés, consciences dans le cloud… La technologie change notre rapport au corps, à la vie, à la mort et à tout ce qui fait de nous des ...</text:p>
        </text:list-item>
        <text:list-item>
          <text:p text:style-name="List_20_1_Content"><text:a xlink:type="simple" xlink:href="https://video.blast-info.fr/w/8KusWY85JrcdKwNNkRvB8w" text:style-name="Internet_20_link" text:visited-style-name="Visited_20_Internet_20_Link">« Débat Medef : L'abjecte propagande patronale pour 2027 »</text:a> de blast, le souffle de l’info (%28.%08.%2026 @ %18:%Aug)Soutenez Blast, nouveau média indépendant : https://www.blast-info.fr/soutenir Jeudi 27 août, à 16h45 à Roland Garros, le premier débat de la présidentielle de 2027 a eu lieu aux universités d’été du MEDEF. Entre piques moqueuses, indignations ...</text:p>
        </text:list-item>
        <text:list-item>
          <text:p text:style-name="List_20_1_Content"><text:a xlink:type="simple" xlink:href="https://video.blast-info.fr/w/mzpJd4NXtiA5Rpzda7KJTt" text:style-name="Internet_20_link" text:visited-style-name="Visited_20_Internet_20_Link">Portrait d’un fasciste : terroriste de la guerre froide occidentale</text:a> de blast, le souffle de l’info (%26.%08.%2026 @ %18:%Aug)Soutenez Blast, nouveau média indépendant : https://www.blast-info.fr/soutenir Agent Occident - Portrait d’un faf, une série documentaire sur le terroriste français Yves Guillou, alias Yves Guérin-Sérac — soldat, barbouze, et surtout figure sou...</text:p>
        </text:list-item>
        <text:list-item>
          <text:p text:style-name="List_20_1_Content"><text:a xlink:type="simple" xlink:href="https://video.blast-info.fr/w/m5AhGpX7S6jWF7ddKvSnFC" text:style-name="Internet_20_link" text:visited-style-name="Visited_20_Internet_20_Link">Justice : face à l'État autoritaire, comment rendre les coups</text:a> de blast, le souffle de l’info (%25.%08.%2026 @ %18:%Aug)Soutenez Blast, nouveau média indépendant : https://www.blast-info.fr/soutenir Gilets jaunes, manifestants, grévistes, adolescents, teufeurs : sous le règne d’Emmanuel Macron, le filet judiciaire ne cesse d’accroitre sa surface. Pour se défendr...</text:p>
        </text:list-item>
        <text:list-item>
          <text:p text:style-name="List_20_1_Content"><text:a xlink:type="simple" xlink:href="https://video.blast-info.fr/w/dfR7T535wx1wHezRE9MGdr" text:style-name="Internet_20_link" text:visited-style-name="Visited_20_Internet_20_Link">Interdits, oubliés, cachés, maudits : les aventuriers des "lost medias"</text:a> de blast, le souffle de l’info (%24.%08.%2026 @ %18:%Aug)Soutenez Blast, nouveau média indépendant : https://www.blast-info.fr/soutenir Films perdus, émissions censurées, enregistrements légendaires et dessins animés maudits : la recherche des "lost medias" mobilise des milliers d'aventuriers dans de...</text:p>
        </text:list-item>
        <text:list-item>
          <text:p text:style-name="List_20_1_Content"><text:a xlink:type="simple" xlink:href="https://video.blast-info.fr/w/bpgHC1GNjpZAFJ5hRcQRAa" text:style-name="Internet_20_link" text:visited-style-name="Visited_20_Internet_20_Link">Juges : garantir l'égalité devant la loi et protéger les plus faibles</text:a> de blast, le souffle de l’info (%22.%08.%2026 @ %18:%Aug)Soutenez Blast, nouveau média indépendant : https://www.blast-info.fr/soutenir La soif de justice est immense, mais l’ignorance de ce que font réellement les magistrat·es l’est tout autant. Ce documentaire leur donne le temps de nous raconter l...</text:p>
        </text:list-item>
        <text:list-item>
          <text:p text:style-name="List_20_1_Content"><text:a xlink:type="simple" xlink:href="https://video.blast-info.fr/w/7UhJMSpp4L8jsuw5GY21io" text:style-name="Internet_20_link" text:visited-style-name="Visited_20_Internet_20_Link">Portrait d’un fasciste : soldat des guerres coloniales françaises</text:a> de blast, le souffle de l’info (%21.%08.%2026 @ %18:%Aug)Soutenez Blast, nouveau média indépendant : https://www.blast-info.fr/soutenir Agent Occident - Portrait d’un faf, une série documentaire sur le terroriste français Yves Guillou, alias Yves Guérin-Sérac — soldat, barbouze, et surtout figure sou...</text:p>
        </text:list-item>
        <text:list-item>
          <text:p text:style-name="List_20_1_Content"><text:a xlink:type="simple" xlink:href="https://video.blast-info.fr/w/grSV2LTG9qRT4PEKhwC4hw" text:style-name="Internet_20_link" text:visited-style-name="Visited_20_Internet_20_Link">De de Gaulle à Macron, une histoire de la Françafrique</text:a> de blast, le souffle de l’info (%20.%08.%2026 @ %18:%Aug)Soutenez Blast, nouveau média indépendant : https://www.blast-info.fr/soutenir Tout au long de ses quinquennats, Emmanuel Macron a martelé la “ fin de la Françafrique”, un propos qu’il a pu réitérer lors du sommet Africa Forward, au Kenya, réun...</text:p>
        </text:list-item>
        <text:list-item>
          <text:p text:style-name="List_20_1_Content_Last"><text:a xlink:type="simple" xlink:href="https://video.blast-info.fr/w/6fBzHf8NBdH3rH9Tqxt4jG" text:style-name="Internet_20_link" text:visited-style-name="Visited_20_Internet_20_Link">Canicule en prison : de la torture institutionnalisée</text:a> de blast, le souffle de l’info (%19.%08.%2026 @ %18:%Aug)Soutenez Blast, nouveau média indépendant : https://www.blast-info.fr/soutenir Peut-on vivre une canicule en prison comme n'importe où ailleurs ? Dans cet entretien, la chercheuse et autrice Hélène Nogues-Brunet revient sur son livre "Surveille..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21::40:54</meta:creation-date>
    <dc:creator>Generated</dc:creator>
    <dc:date>2026-09-01T21::40:54</dc:date>
    <dc:language>en-US</dc:language>
    <meta:editing-cycles>1</meta:editing-cycles>
    <meta:editing-duration>PT0S</meta:editing-duration>
    <dc:title>flux:blast-info</dc:title>
  </office:meta>
</office:document-meta>
</file>