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lux:gauchebdo"/><text:bookmark-start text:name="__RefHeading___gauchebdo_1"/><text:bookmark-start text:name="gauchebdo"/>Gauchebdo<text:bookmark-end text:name="__RefHeading___gauchebdo_1"/><text:bookmark-end text:name="gauchebdo"/></text:h>
      <text:p text:style-name="Text_20_body">Ceci est le flux RSS de <text:a xlink:type="simple" xlink:href="https://www.gauchebdo.ch" text:style-name="Internet_20_link" text:visited-style-name="Visited_20_Internet_20_Link">https://www.gauchebdo.ch</text:a>.</text:p>
      <text:h text:style-name="Heading_20_2" text:outline-level="2"><text:bookmark-start text:name="__RefHeading___les_dernieres_nouvelles_2"/><text:bookmark-start text:name="les_dernieres_nouvelles"/>Les dernières nouvelles<text:bookmark-end text:name="__RefHeading___les_dernieres_nouvelles_2"/><text:bookmark-end text:name="les_dernieres_nouvelles"/></text:h>
      <text:list text:style-name="List_20_1" text:continue-numbering="false">
        <text:list-item>
          <text:p text:style-name="List_20_1_Content_First"><text:a xlink:type="simple" xlink:href="https://www.gauchebdo.ch/2022/08/04/ecritures-de-la-danse/" text:style-name="Internet_20_link" text:visited-style-name="Visited_20_Internet_20_Link">Ecritures de la danse</text:a> de Bertrand Tappolet (%04.%08.%2022 @ %16:%Aug)« How to Do Things with Words » («Comment faire des choses avec des mots») propose un étonnant et piquant dialogue d’une grande physicalité entre texte contemplé ou porté par les interprètes et mouvement qu’il induit souvent. «Nous avons découvert que même de petits mots peuvent changer la  manière dont un public voit et comprend un spectacle...
Cet article Ecritures de la danse est apparu en premier sur Gauchebdo.</text:p>
        </text:list-item>
        <text:list-item>
          <text:p text:style-name="List_20_1_Content"><text:a xlink:type="simple" xlink:href="https://www.gauchebdo.ch/2022/07/25/kaleidoscopes-de-realites-a-arles/" text:style-name="Internet_20_link" text:visited-style-name="Visited_20_Internet_20_Link">Kaléidoscope de réalités à Arles</text:a> de Bertrand Tappolet (%25.%07.%2022 @ %17:%Jul)«Comment nous faire voir ce qui nous crève les yeux, mais qui prend tant de temps à apparaître, comme si la révélation ne pouvait être qu’une naissance forcée?», s’interroge dans un éditorial, Christoph Wiesner, le directeur des Rencontres de la photographie d’Arles. Pour se convaincre de la pertinence de cette question, il faut suivre le...
Cet article Kaléidoscope de réalités à Arles est apparu en premier sur Gauchebdo.</text:p>
        </text:list-item>
        <text:list-item>
          <text:p text:style-name="List_20_1_Content"><text:a xlink:type="simple" xlink:href="https://www.gauchebdo.ch/2022/07/15/blessures-denfance/" text:style-name="Internet_20_link" text:visited-style-name="Visited_20_Internet_20_Link">Blessures d’enfance</text:a> de Bertrand Tappolet (%15.%07.%2022 @ %20:%Jul)Le frêle équipage de «Kids», pièce signée Fabrice Melquiot est composé de huit orphelins. Sous les balles traçantes qui font office de feux d’artifices, cinq garçons et trois filles s’échignent à envisager leur quotidien sous un autre jour que le décombres, privations, quête incessante de vivres et absence de repères. On s’attrape, s’accroche, s’aime ou...
Cet article Blessures d’enfance est apparu en premier sur Gauchebdo.</text:p>
        </text:list-item>
        <text:list-item>
          <text:p text:style-name="List_20_1_Content"><text:a xlink:type="simple" xlink:href="https://www.gauchebdo.ch/2022/07/14/anne-consigny-danseuse-des-solitudes-durrassiennes/" text:style-name="Internet_20_link" text:visited-style-name="Visited_20_Internet_20_Link">Anne Consigny, danseuse des solitudes durasiennes</text:a> de Bertrand Tappolet (%14.%07.%2022 @ %20:%Jul)Qu’est-ce qu’une expérience de mise en jeu théâtrale réussie? C’est une comédienne qui vous donne l’impression d’un « avant » et d’un « après« . Dans le sillage d’Anne Consigny, quelque chose toujours tremble, vacille en vous suggérant cet ordre rare de l’avant et de l’après. Son « Barrage contre le Pacifique » est ainsi indéniablement de ces gestes d’interprétation qui...
Cet article Anne Consigny, danseuse des solitudes durasiennes est apparu en premier sur Gauchebdo.</text:p>
        </text:list-item>
        <text:list-item>
          <text:p text:style-name="List_20_1_Content"><text:a xlink:type="simple" xlink:href="https://www.gauchebdo.ch/2022/07/13/terreur-intime-conjugale/" text:style-name="Internet_20_link" text:visited-style-name="Visited_20_Internet_20_Link">Terreur intime conjugale</text:a> de Bertrand Tappolet (%13.%07.%2022 @ %08:%Jul)Dans «Scènes de violences conjugales» écrit et mis en scène par Gérard Watkins, le pathétique le dispute à la cruauté  dans une tension renvoyant dos à dos victimes et tortionnaires. Incroyablement dérangeante, la pièce se déplie en plusieurs mouvements. Liam, la précarité chevillée au corps, croise fortuitement Rachida à la porte d’entrée d’un immeuble. Elle...
Cet article Terreur intime conjugale est apparu en premier sur Gauchebdo.</text:p>
        </text:list-item>
        <text:list-item>
          <text:p text:style-name="List_20_1_Content"><text:a xlink:type="simple" xlink:href="https://www.gauchebdo.ch/2022/06/24/paysages-danses-improvises/" text:style-name="Internet_20_link" text:visited-style-name="Visited_20_Internet_20_Link">Paysages dansés improvisés</text:a> de Bertrand Tappolet (%24.%06.%2022 @ %09:%Jun)Flottent dans l’espace, les notes hypnotiques et mélancoliques au piano de «1-100» du minimaliste anglais Michael Nyman composé pour le film au baroque ornemental sur les chiffres, Drowning by Numbers, signé Peter Greenaway. La morale du long métrage? Tant que l’être en jeu, il est en vie. C’est aussi celle de la pièce chorégraphique Yes...
Cet article Paysages dansés improvisés est apparu en premier sur Gauchebdo.</text:p>
        </text:list-item>
        <text:list-item>
          <text:p text:style-name="List_20_1_Content"><text:a xlink:type="simple" xlink:href="https://www.gauchebdo.ch/2022/06/17/retours-sur-les-traces-de-lenfance/" text:style-name="Internet_20_link" text:visited-style-name="Visited_20_Internet_20_Link">Retours sur les traces de l’enfance</text:a> de Bertrand Tappolet (%17.%06.%2022 @ %18:%Jun)Le pitch? Par l’enchantement d’un rituel, un quatuor d’adultes en recherche de l’âge de l’innocence et de tous les possibles retourne dans «l’arrière-pays de l’enfance» . Mais ce pays imaginaire de l’Enfantin, ce Nerverland peuplé de doudous abandonnés dans la brume et regardant le public ne leur ressemblent plus. Beaucoup de choses leur semblent étranges...
Cet article Retours sur les traces de l’enfance est apparu en premier sur Gauchebdo.</text:p>
        </text:list-item>
        <text:list-item>
          <text:p text:style-name="List_20_1_Content"><text:a xlink:type="simple" xlink:href="https://www.gauchebdo.ch/2022/05/25/voix-silence-et-resilience/" text:style-name="Internet_20_link" text:visited-style-name="Visited_20_Internet_20_Link">Voix, silence et résilience</text:a> de Bertrand Tappolet (%25.%05.%2022 @ %19:%May)Libéria, extérieur jour. La tête d’un jeune homme émerge d’une eau aux reflets sanguins. Libéria, intérieur nuit. L’ancienne demeure dévastée d’un notable est envahie par la jungle. Un immense navire rouillé est échoué sur la grève. «Il se dégage ainsi des photos de « Reaching for Dawn » une attente mélancolique, une forme d’intranquillité énigmatique qui rend...
Cet article Voix, silence et résilience est apparu en premier sur Gauchebdo.</text:p>
        </text:list-item>
        <text:list-item>
          <text:p text:style-name="List_20_1_Content"><text:a xlink:type="simple" xlink:href="https://www.gauchebdo.ch/2022/05/25/cycles-de-vies-et-de-voix/" text:style-name="Internet_20_link" text:visited-style-name="Visited_20_Internet_20_Link">Cycles de vies et de voix</text:a> de Bertrand Tappolet (%25.%05.%2022 @ %18:%May)«Le véritable voyage de découverte ne consiste pas à chercher de nouveaux paysages, mais à avoir de nouveaux yeux», suggère Marcel Proust. Après la série citadine des « Remote » invitant à parcourir autrement la ville, les oreilles chaussées d’un casque audio à l’écoute d’une voix favorisant de nouveaux yeux, le collectif Rimini Protokoll (Helgard Haug, Stefan...
Cet article Cycles de vies et de voix est apparu en premier sur Gauchebdo.</text:p>
        </text:list-item>
        <text:list-item>
          <text:p text:style-name="List_20_1_Content_Last"><text:a xlink:type="simple" xlink:href="https://www.gauchebdo.ch/2022/04/16/louest-americain-au-feminin/" text:style-name="Internet_20_link" text:visited-style-name="Visited_20_Internet_20_Link">L’Ouest américain au féminin</text:a> de Bertrand Tappolet (%16.%04.%2022 @ %06:%Apr)Epaulée par Curtiss Clayton, réalisateur et monteur travaillant avec le cinéaste américain Gus Van Sant, Emilie Mahdavian signe un premier documentaire en état de grâce, «Bitterbrush» (littéralement « brosse amère »). Sans voix off et scandé de de sporadiques textes informatifs, le film nous immerge au cœur de l’Idaho. Hollyn Patterson et Colie Moline sont deux cavalières...
Cet article L’Ouest américain au féminin est apparu en premier sur Gauchebdo.</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1T12::11:55</meta:creation-date>
    <dc:creator>Generated</dc:creator>
    <dc:date>2026-09-01T12::11:55</dc:date>
    <dc:language>en-US</dc:language>
    <meta:editing-cycles>1</meta:editing-cycles>
    <meta:editing-duration>PT0S</meta:editing-duration>
    <dc:title>flux:gauchebdo</dc:title>
  </office:meta>
</office:document-meta>
</file>