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lux:jeunes_pop"/><text:bookmark-start text:name="__RefHeading___jeunes_pop_1"/><text:bookmark-start text:name="jeunes_pop"/>Jeunes POP<text:bookmark-end text:name="__RefHeading___jeunes_pop_1"/><text:bookmark-end text:name="jeunes_pop"/></text:h>
      <text:p text:style-name="Text_20_body">Ceci est le flux RSS des Jeunes POP (Parti Ouvrier et Populaire) : <text:a xlink:type="simple" xlink:href="https://www.jeunespop.ch" text:style-name="Internet_20_link" text:visited-style-name="Visited_20_Internet_20_Link">https://www.jeunespop.ch</text:a>.</text:p>
      <text:h text:style-name="Heading_20_2" text:outline-level="2"><text:bookmark-start text:name="__RefHeading___les_dernieres_nouvelles_2"/><text:bookmark-start text:name="les_dernieres_nouvelles"/>Les dernières nouvelles<text:bookmark-end text:name="__RefHeading___les_dernieres_nouvelles_2"/><text:bookmark-end text:name="les_dernieres_nouvelles"/></text:h>
      <text:list text:style-name="List_20_1" text:continue-numbering="false">
        <text:list-item>
          <text:p text:style-name="List_20_1_Content_First"><text:a xlink:type="simple" xlink:href="https://jeunespop.ch/2026/08/30/un-oui-critique-a-linitiative-de-neutralite/" text:style-name="Internet_20_link" text:visited-style-name="Visited_20_Internet_20_Link">Un oui critique à l’initiative de neutralité</text:a> de admin_dev (%30.%08.%2026 @ %18:%Aug)Non au rapprochement avec l’OTAN et aux sanctions meurtrières ! Le vote sur l’initiative de neutralité, le 27 septembre 2026, se présente comme une bataille à front renversé. Historiquement, la classe dirigeante suisse, la bourgeoisie, a considéré la neutralité comme un élément clé de son modèle économique. Toutefois, une partie la perçoit aujourd’hui comme un […]Lisez plus sur Jeunes POP Suisse</text:p>
        </text:list-item>
        <text:list-item>
          <text:p text:style-name="List_20_1_Content"><text:a xlink:type="simple" xlink:href="https://jeunespop.ch/2026/08/30/soutien-aux-victimes-de-p-frei/" text:style-name="Internet_20_link" text:visited-style-name="Visited_20_Internet_20_Link">Soutien aux victimes de P. Frei</text:a> de admin_dev (%30.%08.%2026 @ %13:%Aug)Un ancien député de l’UDC accusé de viol et d’abus sexuels sur une mineure L’affaire met en cause Patrick Frei, ancien député UDC argovien âgé de 57 ans avec des accusations d’une extrême gravité. Il est poursuivi pour de multiples tentatives d’assassinat, des viols aggravé et d’actes sexuels avec les enfants. Le ministère public lui […]Lisez plus sur Jeunes POP Suisse</text:p>
        </text:list-item>
        <text:list-item>
          <text:p text:style-name="List_20_1_Content"><text:a xlink:type="simple" xlink:href="https://jeunespop.ch/2026/08/08/construire-et-defendre-la-revolution-lexemple-de-cuba/" text:style-name="Internet_20_link" text:visited-style-name="Visited_20_Internet_20_Link">Construire et défendre la Révolution : l’exemple de Cuba</text:a> de florian (%08.%08.%2026 @ %11:%Aug)Une présentation par l’ambassade de Cuba en Suisse et Liechtenstein. Bien que Cuba subisse la pression des puissances impérialistes, notamment de son voisin américain, depuis la révolution de 1959, les sanctions imposées à l’île n’ont jamais été aussi brutales qu’aujourd’hui. La crise hégémonique actuelle contraint les États-Unis à se dévoiler et à attaquer ouvertement les […]Lisez plus sur Jeunes POP Suisse</text:p>
        </text:list-item>
        <text:list-item>
          <text:p text:style-name="List_20_1_Content"><text:a xlink:type="simple" xlink:href="https://jeunespop.ch/2026/07/08/violence-dextreme-droite-a-lausanne/" text:style-name="Internet_20_link" text:visited-style-name="Visited_20_Internet_20_Link">Violence d’extrême droite à Lausanne</text:a> de admin_dev (%08.%07.%2026 @ %11:%Jul)A Lausanne, un homme profitant de l’été en famille au bord du lac s’est fait attaquer pour avoir porté un t-shirt antifa. Samedi 4 juin, sept “courageux” individus s’en sont violemment pris à lui pour le contraindre à le retirer. Face à son refus, ils l’ont roué de coups. Suite à cela, l’homme s’est retrouvé […]Lisez plus sur Jeunes POP Suisse</text:p>
        </text:list-item>
        <text:list-item>
          <text:p text:style-name="List_20_1_Content"><text:a xlink:type="simple" xlink:href="https://jeunespop.ch/2026/07/04/seisme-au-venezuela/" text:style-name="Internet_20_link" text:visited-style-name="Visited_20_Internet_20_Link">Séisme au Venezuela</text:a> de admin_dev (%04.%07.%2026 @ %08:%Jul)Levée des sanctions et fin de l’hypocrisie médiatique et diplomatiques Alors que toute l’Europe brûle sous les températures alarmantes de sa première canicule de l’année, le Venezuela panse encore les plaies d’un séisme dévastateur survenu la semaine dernière. Le bilan provisoire fait état d’au moins 2 295 morts et de 43 000 disparus, un drame […]Lisez plus sur Jeunes POP Suisse</text:p>
        </text:list-item>
        <text:list-item>
          <text:p text:style-name="List_20_1_Content"><text:a xlink:type="simple" xlink:href="https://jeunespop.ch/2026/07/02/250-ans-de-guerre-et-doppression/" text:style-name="Internet_20_link" text:visited-style-name="Visited_20_Internet_20_Link">250 ans de guerre et d’oppression</text:a> de admin_dev (%02.%07.%2026 @ %17:%Jul)Appel à manifester contre les États-Unis le 4 juillet devant l’ambassade américaine TOUS À BERNE LE 4 JUILLET ! Les États-Unis célèbrent leur 250e anniversaire le 4 juillet. Cela représente 250 ans de guerre, d’esclavage, de génocide et d’oppression. Des crimes commis de manière calculée afin de garantir leur position au sein du système impérialiste, […]Lisez plus sur Jeunes POP Suisse</text:p>
        </text:list-item>
        <text:list-item>
          <text:p text:style-name="List_20_1_Content"><text:a xlink:type="simple" xlink:href="https://jeunespop.ch/2026/06/20/don-de-medicaments-pour-cuba/" text:style-name="Internet_20_link" text:visited-style-name="Visited_20_Internet_20_Link">Don de médicaments pour Cuba </text:a> de admin_dev (%20.%06.%2026 @ %14:%Jun)Une solidarité qui fait la différence  Le blocus américain contre Cuba se durcit de jour en jour. Cuba résiste, mais la pression s’intensifie. Les coupures d’électricité, la crise d’approvisionnement et le sabotage économique ciblé imposent une immense souffrances à la population tout entière, particulièrement aux plus vulnérables. L’accès aux médicaments est systématiquement entravé par les […]Lisez plus sur Jeunes POP Suisse</text:p>
        </text:list-item>
        <text:list-item>
          <text:p text:style-name="List_20_1_Content"><text:a xlink:type="simple" xlink:href="https://jeunespop.ch/2026/06/17/anti-rep-sound-concert-de-soutien-a-bethanie-le-27-06/" text:style-name="Internet_20_link" text:visited-style-name="Visited_20_Internet_20_Link">ANTI-REP SOUND: Concert de soutien à Bethanie le 27.06</text:a> de maya (%17.%06.%2026 @ %13:%Jun)Depuis des mois, plusieurs de nos camarades sont visé.es par des poursuites pour avoir manifesté leur soutien au peuple palestinien. Le samedi 27.06, on organise un gig anti-rep pour récolter des fonds pour la défense légale! Viens soutenir la gauche antisioniste! Au programme : boissons, solidarité et musique!  Parce que la répression ne nous fera pas […]Lisez plus sur Jeunes POP Suisse</text:p>
        </text:list-item>
        <text:list-item>
          <text:p text:style-name="List_20_1_Content"><text:a xlink:type="simple" xlink:href="https://jeunespop.ch/2026/06/13/soutiens-la-defense-des-jeunes-pop-et-du-mouvement-palestinien-au-tribunal-fais-un-don/" text:style-name="Internet_20_link" text:visited-style-name="Visited_20_Internet_20_Link">Soutiens la défense des Jeunes POP et du mouvement palestinien au tribunal: Fais un Don!</text:a> de maya (%13.%06.%2026 @ %15:%Jun)La répression impérialiste s’intensifie, nous avons besoin de vous ! Comme déjà mentionné, deux de nos camarades sont actuellement visés par des amendes potentielles de 10’000 CHF pour avoir participé à la mobilisation du 5 Octobre dernier. Pour soutenir la contestation de ces charges et payer d’éventuelles amendes, nous lançons un appel aux dons! Notre […]Lisez plus sur Jeunes POP Suisse</text:p>
        </text:list-item>
        <text:list-item>
          <text:p text:style-name="List_20_1_Content_Last"><text:a xlink:type="simple" xlink:href="https://jeunespop.ch/2026/06/09/mobilisations-contre-le-g7/" text:style-name="Internet_20_link" text:visited-style-name="Visited_20_Internet_20_Link">Mobilisations contre le G7</text:a> de admin_dev (%09.%06.%2026 @ %11:%Jun)Appel a manifester le 14 juin! Du 15 au 17 juin prochain, les Etats-Unis ont donné rendez-vous à six des pays les plus centraux dans l’ordre impérialiste. Les chef.fe.s d’Etat de ces pays se réuniront à Evian, pour discuter notamment économie et géopolitique. Face à la remise en cause par la Chine de leur statut […]Lisez plus sur Jeunes POP Suiss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9-01T07::12:37</meta:creation-date>
    <dc:creator>Generated</dc:creator>
    <dc:date>2026-09-01T07::12:37</dc:date>
    <dc:language>en-US</dc:language>
    <meta:editing-cycles>1</meta:editing-cycles>
    <meta:editing-duration>PT0S</meta:editing-duration>
    <dc:title>flux:jeunes_pop</dc:title>
  </office:meta>
</office:document-meta>
</file>