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lux:pst-pop_suisse"/><text:bookmark-start text:name="__RefHeading___pst-pop_national_1"/><text:bookmark-start text:name="pst-pop_national"/>PST-POP national<text:bookmark-end text:name="__RefHeading___pst-pop_national_1"/><text:bookmark-end text:name="pst-pop_national"/></text:h>
      <text:p text:style-name="Text_20_body">Ceci est le flux RSS du Parti Suisse du travail - Parti Ouvrier et Populaire national : <text:a xlink:type="simple" xlink:href="https://pst-pop.ch" text:style-name="Internet_20_link" text:visited-style-name="Visited_20_Internet_20_Link">https://pst-pop.ch</text:a>.</text:p>
      <text:h text:style-name="Heading_20_2" text:outline-level="2"><text:bookmark-start text:name="__RefHeading___les_dernieres_nouvelles_2"/><text:bookmark-start text:name="les_dernieres_nouvelles"/>Les dernières nouvelles<text:bookmark-end text:name="__RefHeading___les_dernieres_nouvelles_2"/><text:bookmark-end text:name="les_dernieres_nouvelles"/></text:h>
      <text:list text:style-name="List_20_1" text:continue-numbering="false">
        <text:list-item>
          <text:p text:style-name="List_20_1_Content_First"><text:a xlink:type="simple" xlink:href="https://pst-pop.ch/2026/09/02/rassemblement-le-5-septembre-halte-a-la-logique-de-la-guerre-pour-une-suisse-pacifique-et-solidaire/" text:style-name="Internet_20_link" text:visited-style-name="Visited_20_Internet_20_Link">Rassemblement le 5 septembre : Halte à la logique de la guerre ! Pour une Suisse pacifique et solidaire</text:a> de Inès Marthaler (%02.%09.%2026 @ %10:%Sep)Le Comité pacifiste et internationaliste pour la neutralité invite cordialement tous les militants pour la paix à notre rassemblement sur la Place fédérale. Place fédérale, Berne, le 5 septembre 2026 à 14h30, avec Clare Daly (politicienne et militante irlandaise pour la paix). Apportez vos drapeaux de la paix et arc-en-ciel ! Nous Nous ne tolérerons […]
L’article Rassemblement le 5 septembre : Halte à la logique de la guerre ! Pour une Suisse pacifique et solidaire est apparu en premier sur PST-POP.</text:p>
        </text:list-item>
        <text:list-item>
          <text:p text:style-name="List_20_1_Content"><text:a xlink:type="simple" xlink:href="https://pst-pop.ch/2026/09/01/m-budget-ce-nest-pas-lemballage-populaire-qui-est-honteux-cest-la-precarite/" text:style-name="Internet_20_link" text:visited-style-name="Visited_20_Internet_20_Link">M-Budget : ce n’est pas l’emballage populaire qui est honteux, c’est la précarité</text:a> de Inès Marthaler (%01.%09.%2026 @ %13:%Sep)Le Parti Suisse du Travail – POP dénonce le démantèlement progressif de la gamme M-Budget par Migros. Les produits à bas prix ne doivent être ni cachés, ni raréfiés, ni remplacés par des produits plus chers. La honte ne réside pas dans un emballage vert et blanc, mais dans une société qui organise la précarité […]
L’article M-Budget : ce n’est pas l’emballage populaire qui est honteux, c’est la précarité est apparu en premier sur PST-POP.</text:p>
        </text:list-item>
        <text:list-item>
          <text:p text:style-name="List_20_1_Content"><text:a xlink:type="simple" xlink:href="https://pst-pop.ch/2026/08/06/linitiative-sur-la-neutralite-une-chance-pour-le-mouvement-pour-la-paix-en-periode-de-logique-de-guerre/" text:style-name="Internet_20_link" text:visited-style-name="Visited_20_Internet_20_Link">L’initiative sur la neutralité : une chance pour le mouvement pour la paix en période de logique de guerre</text:a> de Inès Marthaler (%06.%08.%2026 @ %19:%Aug)Le 27 septembre, l’initiative sur la neutralité sera soumise au vote. Elle offre aux militant.es pour la paix une occasion inespérée d’envoyer un signal clair en faveur de la paix et contre l’OTAN. Cet article examine les principaux arguments en faveur de l’initiative sous l’angle de la politique de paix et d’un point de vue […]
L’article L’initiative sur la neutralité : une chance pour le mouvement pour la paix en période de logique de guerre est apparu en premier sur PST-POP.</text:p>
        </text:list-item>
        <text:list-item>
          <text:p text:style-name="List_20_1_Content"><text:a xlink:type="simple" xlink:href="https://pst-pop.ch/2026/07/12/pas-de-migros-24h-24-defendre-les-droits-des-salarie%C2%B7e%C2%B7s/" text:style-name="Internet_20_link" text:visited-style-name="Visited_20_Internet_20_Link"> Pas de Migros 24h/24 : défendre les droits des salarié·e·s !</text:a> de Inès Marthaler (%12.%07.%2026 @ %18:%Jul)Le Parti Suisse du Travail (PST-POP) a pris connaissance avec préoccupation du fait que le géant de la grande distribution, Migros, a l’intention d’expérimenter l’ouverture de magasins 24 heures sur 24 et 7 jours sur 7. Ce, grâce à un système de magasin sans personnel – grâce à des caméras et des capteurs – en […]
L’article  Pas de Migros 24h/24 : défendre les droits des salarié·e·s ! est apparu en premier sur PST-POP.</text:p>
        </text:list-item>
        <text:list-item>
          <text:p text:style-name="List_20_1_Content"><text:a xlink:type="simple" xlink:href="https://pst-pop.ch/2026/07/03/lancement-de-la-campagne-du-comite-unitaire-de-gauche-pour-linitiative-sur-la-neutralite/" text:style-name="Internet_20_link" text:visited-style-name="Visited_20_Internet_20_Link">Lancement de la campagne du comité unitaire de gauche pour l’initiative sur la neutralité</text:a> de Inès Marthaler (%03.%07.%2026 @ %18:%Jul)Le jeudi 2 juillet 2026, le Parti Suisse du Travail (PST-POP) a lancé, avec le Comité pacifiste et internationaliste pour la neutralité (comite-gauche-neutralite.ch), la campagne de soutien de gauche en faveur de l’initiative sur la neutralité. Lors de la conférence de presse, les membres du comité ont présenté les principaux arguments de gauche en faveur […]
L’article Lancement de la campagne du comité unitaire de gauche pour l’initiative sur la neutralité est apparu en premier sur PST-POP.</text:p>
        </text:list-item>
        <text:list-item>
          <text:p text:style-name="List_20_1_Content"><text:a xlink:type="simple" xlink:href="https://pst-pop.ch/2026/06/30/motion-ettlin-le-pst-pop-soutient-le-referendum-contre-la-nouvelle-attaque-face-aux-salaires-minimums/" text:style-name="Internet_20_link" text:visited-style-name="Visited_20_Internet_20_Link">Motion Ettlin : le PST-POP soutient le référendum contre la nouvelle attaque face aux salaires minimums</text:a> de Inès Marthaler (%30.%06.%2026 @ %17:%Jun)Communiqué de presse Le Parlement suisse a adopté, lors de sa session d’été, la motion « Ettlin », donnant la primauté aux conventions collectives de travail de force obligatoire sur les salaires minimums cantonaux. Le PST-POP soutient le référendum lancé par l’Union syndicale suisse. Une attaque aux droits des travailleurs et des travailleuses La motion Ettlin prévoit […]
L’article Motion Ettlin : le PST-POP soutient le référendum contre la nouvelle attaque face aux salaires minimums est apparu en premier sur PST-POP.</text:p>
        </text:list-item>
        <text:list-item>
          <text:p text:style-name="List_20_1_Content"><text:a xlink:type="simple" xlink:href="https://pst-pop.ch/2026/06/30/soutien-aux-luttes-des-personnes-lgbtqia/" text:style-name="Internet_20_link" text:visited-style-name="Visited_20_Internet_20_Link">Lutter pour nos droits toute l’année !</text:a> de Inès Marthaler (%30.%06.%2026 @ %10:%Jun)Avec le mois de juin s’est déroulé cette année encore le « Pride Month », mettant sur le devant de la scène les préoccupations de la communauté queer / LGBTQIA+. La situation est préoccupante en matière de sécurité, de liberté et de tolérance envers les personnes LGBTQIA+. Malgré la multiplication des crimes haineux, la visibilité […]
L’article Lutter pour nos droits toute l’année ! est apparu en premier sur PST-POP.</text:p>
        </text:list-item>
        <text:list-item>
          <text:p text:style-name="List_20_1_Content"><text:a xlink:type="simple" xlink:href="https://pst-pop.ch/2026/06/29/initiative-de-ludc-rejetee/" text:style-name="Internet_20_link" text:visited-style-name="Visited_20_Internet_20_Link">Initiative de l’UDC rejetée</text:a> de Inès Marthaler (%29.%06.%2026 @ %11:%Jun)Communiqué du PST-POP sur les votations du 14 juin 2026 Le rejet de l’initiative « Pas de Suisse à 10 millions » par la majorité des électrices et électeurs ainsi que par les cantons est une bonne nouvelle. Lancée par l’UDC, cette initiative visait à fixer un plafond à la population résidante en Suisse et, […]
L’article Initiative de l’UDC rejetée est apparu en premier sur PST-POP.</text:p>
        </text:list-item>
        <text:list-item>
          <text:p text:style-name="List_20_1_Content"><text:a xlink:type="simple" xlink:href="https://pst-pop.ch/2026/06/09/travailler-a-plein-temps-et-rester-pauvre-la-fin-des-salaires-minimaux/" text:style-name="Internet_20_link" text:visited-style-name="Visited_20_Internet_20_Link">Travailler à plein temps et rester pauvre: la fin des salaires minimaux</text:a> de Inès Marthaler (%09.%06.%2026 @ %12:%Jun)Le Conseil national a validé la primauté des conventions collectives de travail étendues sur les salaires minimaux cantonaux. Concrètement, lorsqu’une CCT prévoit un salaire inférieur au salaire minimum décidé par un canton, c’est la CCT qui pourra s’appliquer. Cette décision renverse la logique actuelle, selon laquelle une CCT étendue ne peut pas contredire le droit […]
L’article Travailler à plein temps et rester pauvre: la fin des salaires minimaux est apparu en premier sur PST-POP.</text:p>
        </text:list-item>
        <text:list-item>
          <text:p text:style-name="List_20_1_Content_Last"><text:a xlink:type="simple" xlink:href="https://pst-pop.ch/2026/05/31/petition-pour-que-la-suisse-interdise-lentree-sur-son-territoire-a-itamar-ben-gvir/" text:style-name="Internet_20_link" text:visited-style-name="Visited_20_Internet_20_Link">Pétition pour que la Suisse interdise l’entrée sur son territoire à Itamar Ben-Gvir</text:a> de Inès Marthaler (%31.%05.%2026 @ %19:%May)À l’attention du Conseil fédéral Nous, soussigné·es, demandons au Conseil fédéral suisse de prendre des mesures diplomatiques fortes à l’encontre d’Itamar Ben-Gvir, ministre israélien de la Sécurité nationale, à la suite du traitement humiliant infligé à des personnes détenues après l’interception de la flottille humanitaire en direction de Gaza. La Pologne a réagi avec fermeté […]
L’article Pétition pour que la Suisse interdise l’entrée sur son territoire à Itamar Ben-Gvir est apparu en premier sur PST-POP.</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2T12::14:20</meta:creation-date>
    <dc:creator>Generated</dc:creator>
    <dc:date>2026-09-02T12::14:20</dc:date>
    <dc:language>en-US</dc:language>
    <meta:editing-cycles>1</meta:editing-cycles>
    <meta:editing-duration>PT0S</meta:editing-duration>
    <dc:title>flux:pst-pop_suisse</dc:title>
  </office:meta>
</office:document-meta>
</file>