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nu"/><text:bookmark-start text:name="__RefHeading___les_menus_1"/><text:bookmark-start text:name="les_menus"/>Les menus<text:bookmark-end text:name="__RefHeading___les_menus_1"/><text:bookmark-end text:name="les_menus"/></text:h>
      <text:p text:style-name="Text_20_body">&lt;HTML&gt;</text:p>
      <text:p text:style-name="Preformatted_20_Text">position: relative;<text:line-break/>left: 1px;<text:line-break/>top: 1px;</text:p>
      <text:p text:style-name="Text_20_body">&lt;/HTML&gt;</text:p>
      <text:h text:style-name="Heading_20_2" text:outline-level="2"><text:bookmark-start text:name="__RefHeading___principal_boutons_2"/><text:bookmark-start text:name="principal_boutons"/>Principal boutons<text:bookmark-end text:name="__RefHeading___principal_boutons_2"/><text:bookmark-end text:name="principal_boutons"/></text:h>
      <text:h text:style-name="Heading_20_2" text:outline-level="2"><text:bookmark-start text:name="__RefHeading___secondaire_bouton_3"/><text:bookmark-start text:name="secondaire_bouton"/>Secondaire bouton<text:bookmark-end text:name="__RefHeading___secondaire_bouton_3"/><text:bookmark-end text:name="secondaire_bouton"/></text:h>
      <text:h text:style-name="Heading_20_2" text:outline-level="2"><text:bookmark-start text:name="__RefHeading___agenda_4"/><text:bookmark-start text:name="agenda"/>Agenda<text:bookmark-end text:name="__RefHeading___agenda_4"/><text:bookmark-end text:name="agenda"/></text:h>
      <text:p text:style-name="Plugin_Wrap_Paragraph_Centered"><text:a xlink:type="simple" xlink:href="https://pop-vdt.ch/agenda/accueil" text:style-name="Internet_20_link" text:visited-style-name="Visited_20_Internet_20_Link">Agenda</text:a> ⇒ <text:a xlink:type="simple" xlink:href="https://pop-vdt.ch/agenda/2022/accueil" text:style-name="Internet_20_link" text:visited-style-name="Visited_20_Internet_20_Link">2022</text:a> • <text:a xlink:type="simple" xlink:href="https://pop-vdt.ch/agenda/2023/accueil" text:style-name="Internet_20_link" text:visited-style-name="Visited_20_Internet_20_Link">2023</text:a> • <text:a xlink:type="simple" xlink:href="https://pop-vdt.ch/agenda/2024/accueil" text:style-name="Internet_20_link" text:visited-style-name="Visited_20_Internet_20_Link">2024</text:a> • <text:a xlink:type="simple" xlink:href="https://pop-vdt.ch/agenda/2025/accueil" text:style-name="Internet_20_link" text:visited-style-name="Visited_20_Internet_20_Link">2025</text:a><text:line-break/>
<text:a xlink:type="simple" xlink:href="https://pop-vdt.ch/agenda/archives/accueil" text:style-name="Internet_20_link" text:visited-style-name="Visited_20_Internet_20_Link">Archives</text:a> ⇒ <text:a xlink:type="simple" xlink:href="https://pop-vdt.ch/agenda/2018/accueil" text:style-name="Internet_20_link" text:visited-style-name="Visited_20_Internet_20_Link">2018</text:a> • <text:a xlink:type="simple" xlink:href="https://pop-vdt.ch/agenda/2019/accueil" text:style-name="Internet_20_link" text:visited-style-name="Visited_20_Internet_20_Link">2019</text:a> • <text:a xlink:type="simple" xlink:href="https://pop-vdt.ch/agenda/2020/accueil" text:style-name="Internet_20_link" text:visited-style-name="Visited_20_Internet_20_Link">2020</text:a> • <text:a xlink:type="simple" xlink:href="https://pop-vdt.ch/agenda/2021/accueil" text:style-name="Internet_20_link" text:visited-style-name="Visited_20_Internet_20_Link">202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29:35</meta:creation-date>
    <dc:creator>Generated</dc:creator>
    <dc:date>2026-09-07T16::29:35</dc:date>
    <dc:language>en-US</dc:language>
    <meta:editing-cycles>1</meta:editing-cycles>
    <meta:editing-duration>PT0S</meta:editing-duration>
    <dc:title>menu</dc:title>
  </office:meta>
</office:document-meta>
</file>