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ideo:accueil"/><text:bookmark-start text:name="__RefHeading___videos_1"/><text:bookmark-start text:name="videos"/>Vidéos<text:bookmark-end text:name="__RefHeading___videos_1"/><text:bookmark-end text:name="videos"/></text:h>
      <text:p text:style-name="Text_20_body">Voici quelques vidéos (film, documentaire, reportage, interview, conférence, etc…) qui nous semble intéressant ou pertinent dans le cadre de notre orientation politique. Bien entendu, les propos tenu dans ces vidéos n'engagent que leurs auteurs. Nous ne sommes pas toujours en adéquation avec certaines vidéos. Nous pouvons aussi inclure des vidéos de nos opposants politique a des fins pédagogique ou nous permettre de vous expliquer les tenants et aboutissants de nos désaccords.  </text:p>
      <text:h text:style-name="Heading_20_2" text:outline-level="2"><text:bookmark-start text:name="__RefHeading___navigation_2"/><text:bookmark-start text:name="navigation"/>Navigation<text:bookmark-end text:name="__RefHeading___navigation_2"/><text:bookmark-end text:name="navigation"/></text:h>
      <text:p text:style-name="Text_20_body">Documentaires :</text:p>
      <text:list text:style-name="List_20_1" text:continue-numbering="false">
        <text:list-item>
          <text:p text:style-name="List_20_1_Content_First"> Série documentaire “Ni Dieu ni maître, une histoire de l’anarchisme” (2016 et 2022) :</text:p>
          <text:list text:style-name="Numbering_20_1">
            <text:list-item>
              <text:p text:style-name="Numbering_20_1_Content"> Livre 1 : <text:a xlink:type="simple" xlink:href="https://pop-vdt.ch/video/la_volupte_de_la_destruction_1840_-_1914" text:style-name="Internet_20_link" text:visited-style-name="Visited_20_Internet_20_Link">La volupté de la destruction (1840 - 1914)</text:a> (2016, ~87min)</text:p>
            </text:list-item>
            <text:list-item>
              <text:p text:style-name="Numbering_20_1_Content"> Livre 2 : <text:a xlink:type="simple" xlink:href="https://pop-vdt.ch/video/la_memoire_des_vaincus_1911_-_1945" text:style-name="Internet_20_link" text:visited-style-name="Visited_20_Internet_20_Link">La mémoire des vaincus (1911 - 1945)</text:a> (2016, ~87min)</text:p>
            </text:list-item>
            <text:list-item>
              <text:p text:style-name="Numbering_20_1_Content"> Livre 3 : <text:a xlink:type="simple" xlink:href="https://pop-vdt.ch/video/des_fleurs_et_des_paves_1944_-_1969" text:style-name="Internet_20_link" text:visited-style-name="Visited_20_Internet_20_Link">Des fleurs et des pavés (1944 - 1969)</text:a> (2022, ~53min)</text:p>
            </text:list-item>
            <text:list-item>
              <text:p text:style-name="Numbering_20_1_Content"> Livre 4 : <text:a xlink:type="simple" xlink:href="https://pop-vdt.ch/video/les_reseaux_de_la_colere_1965_-_2012" text:style-name="Internet_20_link" text:visited-style-name="Visited_20_Internet_20_Link">Les réseaux de la colère (1965 - 2012)</text:a> (2022, ~52min)</text:p>
            </text:list-item>
          </text:list>
        </text:list-item>
        <text:list-item>
          <text:p text:style-name="List_20_1_Content"> <text:a xlink:type="simple" xlink:href="https://pop-vdt.ch/video/ceci_n_est_pas_un_complot" text:style-name="Internet_20_link" text:visited-style-name="Visited_20_Internet_20_Link">ceci_n_est_pas_un_complot</text:a> (2021, ~71 min.)</text:p>
        </text:list-item>
        <text:list-item>
          <text:p text:style-name="List_20_1_Content"> <text:a xlink:type="simple" xlink:href="https://pop-vdt.ch/video/securite_globale_de_quel_droit" text:style-name="Internet_20_link" text:visited-style-name="Visited_20_Internet_20_Link">securite_globale_de_quel_droit</text:a> (2021, ~49 min.)</text:p>
        </text:list-item>
        <text:list-item>
          <text:p text:style-name="List_20_1_Content"> Série documentaire “Travail, Salaire, Profit” (2019) :</text:p>
          <text:list text:style-name="Numbering_20_1">
            <text:list-item>
              <text:p text:style-name="Numbering_20_1_Content"> <text:a xlink:type="simple" xlink:href="https://pop-vdt.ch/video/tsp_1_travail" text:style-name="Internet_20_link" text:visited-style-name="Visited_20_Internet_20_Link">Travail</text:a> (~54 min.)</text:p>
            </text:list-item>
            <text:list-item>
              <text:p text:style-name="Numbering_20_1_Content"> <text:a xlink:type="simple" xlink:href="https://pop-vdt.ch/video/tsp_2_emploi" text:style-name="Internet_20_link" text:visited-style-name="Visited_20_Internet_20_Link">Emploi</text:a> (~50 min.)</text:p>
            </text:list-item>
            <text:list-item>
              <text:p text:style-name="Numbering_20_1_Content"> <text:a xlink:type="simple" xlink:href="https://pop-vdt.ch/video/tsp_3_salaire" text:style-name="Internet_20_link" text:visited-style-name="Visited_20_Internet_20_Link">Salaire</text:a> (~54 min.)</text:p>
            </text:list-item>
            <text:list-item>
              <text:p text:style-name="Numbering_20_1_Content"> <text:a xlink:type="simple" xlink:href="https://pop-vdt.ch/video/tsp_4_marche" text:style-name="Internet_20_link" text:visited-style-name="Visited_20_Internet_20_Link">Marché</text:a> (~52 min.)</text:p>
            </text:list-item>
            <text:list-item>
              <text:p text:style-name="Numbering_20_1_Content"> <text:a xlink:type="simple" xlink:href="https://pop-vdt.ch/video/tsp_5_capital" text:style-name="Internet_20_link" text:visited-style-name="Visited_20_Internet_20_Link">Capital</text:a> (~50 min.)</text:p>
            </text:list-item>
            <text:list-item>
              <text:p text:style-name="Numbering_20_1_Content"> <text:a xlink:type="simple" xlink:href="https://pop-vdt.ch/video/tsp_6_profit" text:style-name="Internet_20_link" text:visited-style-name="Visited_20_Internet_20_Link">Profit</text:a> (~50 min.)</text:p>
            </text:list-item>
          </text:list>
        </text:list-item>
        <text:list-item>
          <text:p text:style-name="List_20_1_Content"> <text:a xlink:type="simple" xlink:href="https://pop-vdt.ch/video/la_guerre_des_filles" text:style-name="Internet_20_link" text:visited-style-name="Visited_20_Internet_20_Link">la_guerre_des_filles</text:a> (2016, ~53 min.)</text:p>
        </text:list-item>
        <text:list-item>
          <text:p text:style-name="List_20_1_Content"> <text:a xlink:type="simple" xlink:href="https://pop-vdt.ch/video/la_strategie_du_choc" text:style-name="Internet_20_link" text:visited-style-name="Visited_20_Internet_20_Link">la_strategie_du_choc</text:a> (2009, ~79 min.)</text:p>
        </text:list-item>
        <text:list-item>
          <text:p text:style-name="List_20_1_Content_Last"> <text:a xlink:type="simple" xlink:href="https://pop-vdt.ch/video/de_la_servitude_moderne" text:style-name="Internet_20_link" text:visited-style-name="Visited_20_Internet_20_Link">de_la_servitude_moderne</text:a> (2009, ~52 min.)</text:p>
        </text:list-item>
      </text:list>
      <text:p text:style-name="Text_20_body">Explications (vidéastes) :</text:p>
      <text:list text:style-name="List_20_1" text:continue-numbering="false">
        <text:list-item>
          <text:p text:style-name="List_20_1_Content_First"> <text:a xlink:type="simple" xlink:href="https://pop-vdt.ch/video/origine_du_commerce" text:style-name="Internet_20_link" text:visited-style-name="Visited_20_Internet_20_Link">L'origine du commerce (Graeber 1/2)</text:a> - Par Tzitzimitl - Esprit Critique 10 (2020, ~69 min.)</text:p>
        </text:list-item>
        <text:list-item>
          <text:p text:style-name="List_20_1_Content_Last"> <text:a xlink:type="simple" xlink:href="https://pop-vdt.ch/video/dette_-_esclavage_ou_jubile" text:style-name="Internet_20_link" text:visited-style-name="Visited_20_Internet_20_Link">Dette : Esclavage ou jubilé ? (Graeber 2/2)</text:a> - Par Tzitzimitl - Trait d'Esprit 11 (2020, ~44 min.)</text:p>
        </text:list-item>
      </text:list>
      <text:p text:style-name="Text_20_body">Entrevues :</text:p>
      <text:list text:style-name="List_20_1" text:continue-numbering="false">
        <text:list-item>
          <text:p text:style-name="LastListParagraph_List_20_1_Content_First"> <text:a xlink:type="simple" xlink:href="https://pop-vdt.ch/video/nils_melzer_sur_l_affaire_julian_assange" text:style-name="Internet_20_link" text:visited-style-name="Visited_20_Internet_20_Link">nils_melzer_sur_l_affaire_julian_assange</text:a> (2021, ~117 min.)</text:p>
        </text:list-item>
      </text:list>
      <text:h text:style-name="Heading_20_2" text:outline-level="2"><text:bookmark-start text:name="__RefHeading___videos_du_grand_conseil_neuchatelois_3"/><text:bookmark-start text:name="videos_du_grand_conseil_neuchatelois"/>Vidéos du grand conseil neuchâtelois<text:bookmark-end text:name="__RefHeading___videos_du_grand_conseil_neuchatelois_3"/><text:bookmark-end text:name="videos_du_grand_conseil_neuchatelois"/></text:h>
      <text:list text:style-name="List_20_1" text:continue-numbering="false">
        <text:list-item>
          <text:p text:style-name="List_20_1_Content_First"> 2021 - Session du <text:a xlink:type="simple" xlink:href="https://pop-vdt.ch/agenda/2021/11/02" text:style-name="Internet_20_link" text:visited-style-name="Visited_20_Internet_20_Link">02.11</text:a> (~3h45) et du <text:a xlink:type="simple" xlink:href="https://pop-vdt.ch/agenda/2021/11/03" text:style-name="Internet_20_link" text:visited-style-name="Visited_20_Internet_20_Link">03.11</text:a> (~3h24)</text:p>
        </text:list-item>
        <text:list-item>
          <text:p text:style-name="List_20_1_Content"> 2021 - Session du <text:a xlink:type="simple" xlink:href="https://pop-vdt.ch/agenda/2021/09/28" text:style-name="Internet_20_link" text:visited-style-name="Visited_20_Internet_20_Link">28.09</text:a> (~4h14) et du <text:a xlink:type="simple" xlink:href="https://pop-vdt.ch/agenda/2021/09/29" text:style-name="Internet_20_link" text:visited-style-name="Visited_20_Internet_20_Link">29.09</text:a> (~3h24)</text:p>
        </text:list-item>
        <text:list-item>
          <text:p text:style-name="List_20_1_Content"> 2021 - Session du <text:a xlink:type="simple" xlink:href="https://pop-vdt.ch/agenda/2021/08/31" text:style-name="Internet_20_link" text:visited-style-name="Visited_20_Internet_20_Link">31.08</text:a> (~4h32) et du <text:a xlink:type="simple" xlink:href="https://pop-vdt.ch/agenda/2021/09/01" text:style-name="Internet_20_link" text:visited-style-name="Visited_20_Internet_20_Link">01.09</text:a> (~3h36)</text:p>
        </text:list-item>
        <text:list-item>
          <text:p text:style-name="List_20_1_Content"> 2021 - Session du <text:a xlink:type="simple" xlink:href="https://pop-vdt.ch/agenda/2021/06/29" text:style-name="Internet_20_link" text:visited-style-name="Visited_20_Internet_20_Link">29.06</text:a> (~4h40 et ~2h30) et du <text:a xlink:type="simple" xlink:href="https://pop-vdt.ch/agenda/2021/06/30" text:style-name="Internet_20_link" text:visited-style-name="Visited_20_Internet_20_Link">30.06</text:a> (~3h21) - Session des comptes</text:p>
        </text:list-item>
        <text:list-item>
          <text:p text:style-name="List_20_1_Content_Last"> 2021 - Session du <text:a xlink:type="simple" xlink:href="https://pop-vdt.ch/agenda/2021/05/25" text:style-name="Internet_20_link" text:visited-style-name="Visited_20_Internet_20_Link">25.05</text:a> (~42 min.) - Installation des autorité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3::31:09</meta:creation-date>
    <dc:creator>Generated</dc:creator>
    <dc:date>2026-09-05T23::31:09</dc:date>
    <dc:language>en-US</dc:language>
    <meta:editing-cycles>1</meta:editing-cycles>
    <meta:editing-duration>PT0S</meta:editing-duration>
    <dc:title>video:accueil</dc:title>
  </office:meta>
</office:document-meta>
</file>