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b8df1283ede33a490160146246384e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ideo:nils_melzer_sur_l_affaire_julian_assange"/><text:bookmark-start text:name="__RefHeading___nils_melzer_sur_l_affaire_julian_assange_1"/><text:bookmark-start text:name="nils_melzer_sur_l_affaire_julian_assange"/>Nils Melzer sur l'affaire Julian Assange<text:bookmark-end text:name="__RefHeading___nils_melzer_sur_l_affaire_julian_assange_1"/><text:bookmark-end text:name="nils_melzer_sur_l_affaire_julian_assange"/></text:h>
      <text:p text:style-name="Text_20_body">Entrevue du <text:span text:style-name="Strong_20_Emphasis">Rapporteur spécial de l’ONU sur la torture Nils Melzer</text:span> (réalisé le 8 octobre 2021 à Genève), qui nous présente en détail son enquête explosive sur l’affaire Julian Assange.</text:p>
      <text:p text:style-name="Text_20_body">00:00:00 - Présentation<text:line-break/>
00:00:27 - Le rôle du Rapporteur spécial de l'ONU sur la torture<text:line-break/>
00:15:35 - Pourquoi enquêter sur Assange ?<text:line-break/>
00:29:38 - Visite à Belmarsh : Asange torturé ?<text:line-break/>
00:41:31 - Le rapport de 2019 à l’ONU<text:line-break/>
00:47:52 - La persécution d’Assange<text:line-break/>
00:53:07 - Wikileaks, un outil puissant au service de la liberté d'informer<text:line-break/>
00:56:26 - Les accusations contre Assange<text:line-break/>
01:05:10 - Les méthodes des USA<text:line-break/>
01:07:21 - La procédure britannique<text:line-break/>
01:11:02 - Un cas crucial !<text:line-break/>
01:27:39 - La justice instrumentalisée<text:line-break/>
01:34:27 - Le cas Assange : un test pour notre système<text:line-break/>
01:47:06 - État des lieux du procès<text:line-break/>
01:54:48 - Conclusion<text:line-break/></text:p>
      <text:p text:style-name="Text_20_body">Julian Assange torturé ? Liberté de presse en danger ? Nils Melzer, de l'ONU, fait le point. - ~117 min.<text:line-break/>
Voir les sources : <text:a xlink:type="simple" xlink:href="https://video.emergeheart.info/w/9aa56feb-af63-4ccd-9e41-a3972904fabf" text:style-name="Internet_20_link" text:visited-style-name="Visited_20_Internet_20_Link">https://video.emergeheart.info/w/9aa56feb-af63-4ccd-9e41-a3972904fabf</text:a><text:line-break/>
Soutenir le travail d'Investig'Action : <text:a xlink:type="simple" xlink:href="https://dons.michelcollon.info" text:style-name="Internet_20_link" text:visited-style-name="Visited_20_Internet_20_Link">https://dons.michelcollon.info</text:a>​​​​​<text:line-break/>
Site web : <text:a xlink:type="simple" xlink:href="https://www.investigaction.net/" text:style-name="Internet_20_link" text:visited-style-name="Visited_20_Internet_20_Link">https://www.investigaction.net/</text:a></text:p>
      <text:p text:style-name="Text_20_body"><text:a xlink:type="simple" xlink:href="https://pop-vdt.ch/video/julian_assange_torture_-_liberte_de_presse_en_danger_-_nils_melzer_de_l_onu_fait_le_point.mp4" text:style-name="Internet_20_link" text:visited-style-name="Visited_20_Internet_20_Link">julian_assange_torture_-_liberte_de_presse_en_danger_-_nils_melzer_de_l_onu_fait_le_point.mp4</text:a></text:p>
      <text:h text:style-name="Heading_20_2" text:outline-level="2"><text:bookmark-start text:name="__RefHeading___credits_2"/><text:bookmark-start text:name="credits"/>Crédits<text:bookmark-end text:name="__RefHeading___credits_2"/><text:bookmark-end text:name="credits"/></text:h>
      <text:p text:style-name="Text_20_body">Entrevue réalisée par <text:span text:style-name="Strong_20_Emphasis">J. Friedli</text:span></text:p>
      <text:p text:style-name="Text_20_body">Notre média : <text:a xlink:type="simple" xlink:href="https://www.investigaction.net/" text:style-name="Internet_20_link" text:visited-style-name="Visited_20_Internet_20_Link">https://www.investigaction.net/</text:a><text:line-break/>
Pour devenir Amis d'Investig'Action : <text:a xlink:type="simple" xlink:href="https://dons.michelcollon.info" text:style-name="Internet_20_link" text:visited-style-name="Visited_20_Internet_20_Link">https://dons.michelcollon.info</text:a><text:line-break/>
ou écrire à : <text:a xlink:type="simple" xlink:href="mailto:dons@investigaction.net" text:style-name="Internet_20_link" text:visited-style-name="Visited_20_Internet_20_Link">dons@investigaction.net</text:a><text:line-break/>
Pour s'inscrire à la NL : <text:a xlink:type="simple" xlink:href="https://www.investigaction.net/fr​​​​​​" text:style-name="Internet_20_link" text:visited-style-name="Visited_20_Internet_20_Link">https://www.investigaction.net/fr​​​​​​</text:a><text:line-break/>
Pour commander nos livres : <text:a xlink:type="simple" xlink:href="https://boutique.investigaction.net/fr" text:style-name="Internet_20_link" text:visited-style-name="Visited_20_Internet_20_Link">https://boutique.investigaction.net/fr</text:a></text:p>
      <text:h text:style-name="Heading_20_2" text:outline-level="2"><text:bookmark-start text:name="__RefHeading___autres_informations_3"/><text:bookmark-start text:name="autres_informations"/>Autres informations<text:bookmark-end text:name="__RefHeading___autres_informations_3"/><text:bookmark-end text:name="autres_informations"/></text:h>
      <text:p text:style-name="Text_20_body">Pour commander le livre “Assange parle” de Karen Sharpe :
<text:a xlink:type="simple" xlink:href="https://boutique.investigaction.net/fr/home/136-julian-assange-parle-karen-sharpe-9782930827933.html" text:style-name="Internet_20_link" text:visited-style-name="Visited_20_Internet_20_Link">https://boutique.investigaction.net/fr/home/136-julian-assange-parle-karen-sharpe-9782930827933.html</text:a>.</text:p>
      <text:p text:style-name="Text_20_body">L'article du Stundin du 26.06.2021 : <text:a xlink:type="simple" xlink:href="https://stundin.is/grein/13627/" text:style-name="Internet_20_link" text:visited-style-name="Visited_20_Internet_20_Link">https://stundin.is/grein/13627/</text:a>.</text:p>
      <text:p text:style-name="Text_20_body">L'article de Yahoo!News du 26.09.2021 : <text:a xlink:type="simple" xlink:href="https://news.yahoo.com/kidnapping-assassination-and-a-london-shoot-out-inside-the-ci-as-secret-war-plans-against-wiki-leaks-090057786.html" text:style-name="Internet_20_link" text:visited-style-name="Visited_20_Internet_20_Link">https://news.yahoo.com/kidnapping-assassination-and-a-london-shoot-out-inside-the-ci-as-secret-war-plans-against-wiki-leaks-090057786.html</text:a>.</text:p>
      <text:h text:style-name="Heading_20_2" text:outline-level="2"><text:bookmark-start text:name="__RefHeading___droit_d_auteur_4"/><text:bookmark-start text:name="droit_d_auteur"/>Droit d'auteur<text:bookmark-end text:name="__RefHeading___droit_d_auteur_4"/><text:bookmark-end text:name="droit_d_auteur"/></text:h>
      <text:p text:style-name="Text_20_body">Cette œuvre et toutes ses sous-parties (images, musique, texte) est mise à disposition selon les termes de la Licence Creative Commons “Attribution - Pas d’Utilisation Commerciale - Partage dans les Mêmes Conditions 4.0 International” (<text:span text:style-name="Strong_20_Emphasis">CC BY-NC-SA 4.0</text:span> : <text:a xlink:type="simple" xlink:href="https://creativecommons.org/licenses/by-nc-sa/4.0/deed.fr" text:style-name="Internet_20_link" text:visited-style-name="Visited_20_Internet_20_Link">https://creativecommons.org/licenses/by-nc-sa/4.0/deed.fr</text:a>).</text:p>
      <text:p text:style-name="Text_20_body"><draw:frame draw:style-name="mediacenter" draw:name="CC BY-NC-SA 4.0 Legend" text:anchor-type="paragraph" draw:z-index="0" svg:width="2.3283333333333cm" style:rel-width="100%"><draw:text-box><text:p text:style-name="legendcenter"><draw:frame draw:style-name="mediacenter" draw:name="CC BY-NC-SA 4.0" text:anchor-type="paragraph" draw:z-index="0" svg:width="2.3283333333333cm" style:rel-width="100%" svg:height="0.82020833333333cm" style:rel-height="scale"><draw:image xlink:href="Pictures/ab8df1283ede33a490160146246384e3.png" xlink:type="simple" xlink:show="embed" xlink:actuate="onLoad"/></draw:frame>CC BY-NC-SA 4.0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2T00::02:05</meta:creation-date>
    <dc:creator>Generated</dc:creator>
    <dc:date>2026-09-02T00::02:05</dc:date>
    <dc:language>en-US</dc:language>
    <meta:editing-cycles>1</meta:editing-cycles>
    <meta:editing-duration>PT0S</meta:editing-duration>
    <dc:title>video:nils_melzer_sur_l_affaire_julian_assange</dc:title>
  </office:meta>
</office:document-meta>
</file>