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ef635130aa1aec0707fcec58cb33b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ideo:securite_globale_de_quel_droit"/><text:bookmark-start text:name="__RefHeading___securite_globale_de_quel_droit_1"/><text:bookmark-start text:name="securite_globale_de_quel_droit"/>Sécurité Globale, de quel droit ?<text:bookmark-end text:name="__RefHeading___securite_globale_de_quel_droit_1"/><text:bookmark-end text:name="securite_globale_de_quel_droit"/></text:h>
      <text:p text:style-name="Text_20_body">Que signifie cette idée de “sécurité globale” et d’où vient-elle ? Quels sont les nouveaux systèmes de surveillance envisagés ? Qu’est-ce que le continuum de sécurité ? Que révèle le processus parlementaire d’adoption de la loi ? Pourquoi la liberté d’opinion est-elle menacée ?</text:p>
      <text:p text:style-name="Text_20_body">Ce film croise les points de vue de sept universitaires, chercheuses et chercheurs en droit, spécialistes du droit pénal, de politique criminelle, des données personnelles et de l’espace public. Interrogées sur cette proposition de loi “Sécurité globale”, ils et elles décryptent les dispositifs techno-policiers prévus par le texte et, au-delà, le projet politique qu’il recèle.</text:p>
      <text:p text:style-name="Text_20_body">Oui, ce film se penche sur une loi française. Cependant, la problématique est la même en suisse avec les diverses lois sécuritaires et sur le renseignement de ces dernières années.</text:p>
      <text:p text:style-name="Text_20_body">Sécurité Globale, de quel droit ? (2021 - ~49 min.)<text:line-break/>
Réalisé par <text:span text:style-name="Strong_20_Emphasis">Karine Parrot</text:span> et <text:span text:style-name="Strong_20_Emphasis">Stéphane Elmadjian</text:span></text:p>
      <text:p text:style-name="Text_20_body"><text:a xlink:type="simple" xlink:href="https://pop-vdt.ch/video/securite_globale_de_quel_droit.mp4" text:style-name="Internet_20_link" text:visited-style-name="Visited_20_Internet_20_Link">securite_globale_de_quel_droit.mp4</text:a></text:p>
      <text:h text:style-name="Heading_20_2" text:outline-level="2"><text:bookmark-start text:name="__RefHeading___references_2"/><text:bookmark-start text:name="references"/>Références<text:bookmark-end text:name="__RefHeading___references_2"/><text:bookmark-end text:name="references"/></text:h>
      <text:list text:style-name="List_20_1" text:continue-numbering="false">
        <text:list-item>
          <text:p text:style-name="LastListParagraph_List_20_1_Content_First"> Site web <text:a xlink:type="simple" xlink:href="https://kparrot.gitlab.io/securite-globale-de-quel-droit/" text:style-name="Internet_20_link" text:visited-style-name="Visited_20_Internet_20_Link">https://kparrot.gitlab.io/securite-globale-de-quel-droit/</text:a>.</text:p>
        </text:list-item>
      </text:list>
      <text:h text:style-name="Heading_20_2" text:outline-level="2"><text:bookmark-start text:name="__RefHeading___droit_d_auteur_3"/><text:bookmark-start text:name="droit_d_auteur"/>Droit d'auteur<text:bookmark-end text:name="__RefHeading___droit_d_auteur_3"/><text:bookmark-end text:name="droit_d_auteur"/></text:h>
      <text:p text:style-name="Text_20_body">AGITI Films © 2021 – Cette œuvre est mise à disposition selon les termes de la Licence Creative Commons Attribution - Pas d'Utilisation Commerciale - Pas de Modification 4.0 International (<text:span text:style-name="Strong_20_Emphasis">CC BY-NC-ND 4.0</text:span> : <text:a xlink:type="simple" xlink:href="https://creativecommons.org/licenses/by-nc-nd/4.0/deed.fr" text:style-name="Internet_20_link" text:visited-style-name="Visited_20_Internet_20_Link">https://creativecommons.org/licenses/by-nc-nd/4.0/deed.fr</text:a>).</text:p>
      <text:p text:style-name="Text_20_body"><draw:frame draw:style-name="mediacenter" draw:name="CC BY-NC-ND 4.0 Legend" text:anchor-type="paragraph" draw:z-index="0" svg:width="2.3283333333333cm" style:rel-width="100%"><draw:text-box><text:p text:style-name="legendcenter"><draw:frame draw:style-name="mediacenter" draw:name="CC BY-NC-ND 4.0" text:anchor-type="paragraph" draw:z-index="0" svg:width="2.3283333333333cm" style:rel-width="100%" svg:height="0.82020833333333cm" style:rel-height="scale"><draw:image xlink:href="Pictures/def635130aa1aec0707fcec58cb33bbd.png" xlink:type="simple" xlink:show="embed" xlink:actuate="onLoad"/></draw:frame>CC BY-NC-ND 4.0</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15::27:48</meta:creation-date>
    <dc:creator>Generated</dc:creator>
    <dc:date>2026-09-03T15::27:48</dc:date>
    <dc:language>en-US</dc:language>
    <meta:editing-cycles>1</meta:editing-cycles>
    <meta:editing-duration>PT0S</meta:editing-duration>
    <dc:title>video:securite_globale_de_quel_droit</dc:title>
  </office:meta>
</office:document-meta>
</file>