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Wiki<text:a xlink:type="simple" xlink:href="https://pop-vdt.ch/wiki/dokuwiki" text:style-name="Internet_20_link" text:visited-style-name="Visited_20_Internet_20_Link">DokuWiki</text:a><text:a xlink:type="simple" xlink:href="https://pop-vdt.ch/wiki/open_clipart" text:style-name="Internet_20_link" text:visited-style-name="Visited_20_Internet_20_Link">Open Clipart</text:a><text:a xlink:type="simple" xlink:href="https://pop-vdt.ch/wiki/welcome" text:style-name="Internet_20_link" text:visited-style-name="Visited_20_Internet_20_Link">Welcome to your new DokuWiki</text:a><text:a xlink:type="simple" xlink:href="https://pop-vdt.ch/wiki/syntax" text:style-name="Internet_20_link" text:visited-style-name="Visited_20_Internet_20_Link">Formatting Syntax</text:a><text:a xlink:type="simple" xlink:href="https://pop-vdt.ch/wiki/creative_commons" text:style-name="Internet_20_link" text:visited-style-name="Visited_20_Internet_20_Link">Creative Common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4::58:37</meta:creation-date>
    <dc:creator>Generated</dc:creator>
    <dc:date>2026-09-06T04::58:37</dc:date>
    <dc:language>en-US</dc:language>
    <meta:editing-cycles>1</meta:editing-cycles>
    <meta:editing-duration>PT0S</meta:editing-duration>
    <dc:title>wiki:accueil</dc:title>
  </office:meta>
</office:document-meta>
</file>